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ome_1"/><text:bookmark-start text:name="home"/>Home<text:bookmark-end text:name="__RefHeading___home_1"/><text:bookmark-end text:name="home"/></text:h>
      <text:p text:style-name="Text_20_body">&lt;callout type=“primary” title=“Wiki Blutec Sviluppo”&gt;
Documentazione interna del gruppo sviluppo
&lt;/callout&gt;</text:p>
      <text:p text:style-name="Text_20_body">&lt;row&gt;&lt;lead&gt;&lt;/lead&gt;&lt;/row&gt;</text:p>
      <text:p text:style-name="Horizontal_20_Line"/>
      <text:h text:style-name="Heading_20_4" text:outline-level="4"><text:bookmark-start text:name="__RefHeading___ultime_pagine_aggiornate_2"/><text:bookmark-start text:name="ultime_pagine_aggiornate"/>Ultime pagine aggiornate<text:bookmark-end text:name="__RefHeading___ultime_pagine_aggiornate_2"/><text:bookmark-end text:name="ultime_pagine_aggiorn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6::04:51</meta:creation-date>
    <dc:creator>Generated</dc:creator>
    <dc:date>2026-08-16T06::04:51</dc:date>
    <dc:language>en-US</dc:language>
    <meta:editing-cycles>1</meta:editing-cycles>
    <meta:editing-duration>PT0S</meta:editing-duration>
    <dc:title>start</dc:title>
  </office:meta>
</office:document-meta>
</file>