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75508dd178228b5c05a80b7ad70cec.png"/>
  <manifest:file-entry manifest:media-type="image/png" manifest:full-path="Pictures/f0ad3aa7b99232d20ae9fff3cfd805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zione:utility:scm_flussi_dwh"/><text:bookmark-start text:name="__RefHeading___scm_flussi_dwh_anagrafiche_costi_ore_1"/><text:bookmark-start text:name="scm_flussi_dwh_anagrafiche_costi_ore"/>SCM Flussi DWH (Anagrafiche, Costi, Ore)<text:bookmark-end text:name="__RefHeading___scm_flussi_dwh_anagrafiche_costi_ore_1"/><text:bookmark-end text:name="scm_flussi_dwh_anagrafiche_costi_ore"/></text:h>
      <text:h text:style-name="Heading_20_2" text:outline-level="2"><text:bookmark-start text:name="__RefHeading___aggiunta_nuova_azienda_2"/><text:bookmark-start text:name="aggiunta_nuova_azienda"/>Aggiunta nuova azienda<text:bookmark-end text:name="__RefHeading___aggiunta_nuova_azienda_2"/><text:bookmark-end text:name="aggiunta_nuova_azienda"/></text:h>
      <text:p text:style-name="Text_20_body">Per aggiungere una nuova azienda, oltre ad abilitarla nelle procedure </text:p>
      <text:p text:style-name="Text_20_body"><draw:frame draw:style-name="media" draw:name="0" text:anchor-type="as-char" draw:z-index="0" svg:width="47.704375cm" style:rel-width="100%" svg:height="22.145625cm" style:rel-height="scale"><draw:image xlink:href="Pictures/5075508dd178228b5c05a80b7ad70cec.png" xlink:type="simple" xlink:show="embed" xlink:actuate="onLoad"/></draw:frame></text:p>
      <text:p text:style-name="Text_20_body">bisogna poi configurare il file di output similmente a come è configurato per le altre aziende</text:p>
      <text:p text:style-name="Text_20_body"><draw:frame draw:style-name="media" draw:name="1" text:anchor-type="as-char" draw:z-index="1" svg:width="11.826875cm" svg:height="11.773958333333cm"><draw:image xlink:href="Pictures/f0ad3aa7b99232d20ae9fff3cfd805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39:33</meta:creation-date>
    <dc:creator>Generated</dc:creator>
    <dc:date>2026-08-16T07::39:33</dc:date>
    <dc:language>en-US</dc:language>
    <meta:editing-cycles>1</meta:editing-cycles>
    <meta:editing-duration>PT0S</meta:editing-duration>
    <dc:title>documentazione:utility:scm_flussi_dwh</dc:title>
  </office:meta>
</office:document-meta>
</file>