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e89f8e4d459bc0cabb21a56034ed9e.png"/>
  <manifest:file-entry manifest:media-type="image/png" manifest:full-path="Pictures/0ab9f703d6b3e4d7cc1114071165369d.png"/>
  <manifest:file-entry manifest:media-type="image/png" manifest:full-path="Pictures/7dbb58bcaef87357ad0578341fa58d6d.png"/>
  <manifest:file-entry manifest:media-type="image/png" manifest:full-path="Pictures/3294c2cf29f5d89dffd6e05c54502638.png"/>
  <manifest:file-entry manifest:media-type="image/png" manifest:full-path="Pictures/d2585c78c20c2a86d71b4cdb2d61eced.png"/>
  <manifest:file-entry manifest:media-type="image/png" manifest:full-path="Pictures/9bb2a755b86286154419d08169d16003.png"/>
  <manifest:file-entry manifest:media-type="image/png" manifest:full-path="Pictures/7cc7f1198b6078f7333cc54b42c6b662.png"/>
  <manifest:file-entry manifest:media-type="image/png" manifest:full-path="Pictures/9dc9a7fc40f20dfc538cebac14393e70.png"/>
  <manifest:file-entry manifest:media-type="image/png" manifest:full-path="Pictures/52c897d6fc1a0b65e702b8940dd9c65f.png"/>
  <manifest:file-entry manifest:media-type="image/png" manifest:full-path="Pictures/cbc284c385a7d7d901b01ee5447795f3.png"/>
  <manifest:file-entry manifest:media-type="image/png" manifest:full-path="Pictures/57099b77220be6bd16fd1b3eed0a7e10.png"/>
  <manifest:file-entry manifest:media-type="image/png" manifest:full-path="Pictures/762b72c3a4e38b5b00946d6b01fa960a.png"/>
  <manifest:file-entry manifest:media-type="image/png" manifest:full-path="Pictures/a75d57829615dd0ff95120b9525e2968.png"/>
  <manifest:file-entry manifest:media-type="image/png" manifest:full-path="Pictures/ce8dc0be36be8a9818844326eddd1edc.png"/>
  <manifest:file-entry manifest:media-type="image/png" manifest:full-path="Pictures/a9e26d428a7310923fd1b800fe85f174.png"/>
  <manifest:file-entry manifest:media-type="image/png" manifest:full-path="Pictures/e6ebaabb37168a2315d8b035d30cf585.png"/>
  <manifest:file-entry manifest:media-type="image/png" manifest:full-path="Pictures/e313f41ea6f69c09d08c13fbf1cb8bb1.png"/>
  <manifest:file-entry manifest:media-type="image/png" manifest:full-path="Pictures/568739955ffeb06bccbff90fcca2ab64.png"/>
  <manifest:file-entry manifest:media-type="image/png" manifest:full-path="Pictures/2767448d134424dc58c34490cc6b5667.png"/>
  <manifest:file-entry manifest:media-type="image/png" manifest:full-path="Pictures/f349399e51d70971272c86ae29049773.png"/>
  <manifest:file-entry manifest:media-type="image/png" manifest:full-path="Pictures/3137fed91383b29d1b6c872287cb3d0a.png"/>
  <manifest:file-entry manifest:media-type="image/jpeg" manifest:full-path="Pictures/c10b04e289edfc8a8b0b4fbb75bd062a.jpg"/>
  <manifest:file-entry manifest:media-type="image/png" manifest:full-path="Pictures/7e49a84c5af890d202fb01b457218998.png"/>
  <manifest:file-entry manifest:media-type="image/png" manifest:full-path="Pictures/69b01f0d8c630b37f407908231bbb288.png"/>
  <manifest:file-entry manifest:media-type="image/png" manifest:full-path="Pictures/9f30358752e9005b307812fe2ddd12d2.png"/>
  <manifest:file-entry manifest:media-type="image/png" manifest:full-path="Pictures/457d70c043e791a683a48019d58ecd89.png"/>
  <manifest:file-entry manifest:media-type="image/png" manifest:full-path="Pictures/b70e49a67e7c7b77abf7d19592469ae8.png"/>
  <manifest:file-entry manifest:media-type="image/png" manifest:full-path="Pictures/42795881693c52eb74afbf4cbf84767d.png"/>
  <manifest:file-entry manifest:media-type="image/png" manifest:full-path="Pictures/0ffb7f9b0c03b4dcef65f30b3e83e5e9.png"/>
  <manifest:file-entry manifest:media-type="image/png" manifest:full-path="Pictures/2febc46fcda412f95bbaeae46a49fb7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umentazione:utility:notifiche_assensi_e_consensi"/><text:bookmark-start text:name="__RefHeading___notifiche_email_assensi_e_consensi_1"/><text:bookmark-start text:name="notifiche_email_assensi_e_consensi"/>Notifiche Email Assensi e Consensi<text:bookmark-end text:name="__RefHeading___notifiche_email_assensi_e_consensi_1"/><text:bookmark-end text:name="notifiche_email_assensi_e_consensi"/></text:h>
      <text:p text:style-name="Text_20_body">Nome un po' infelice, ma ormai…</text:p>
      <text:h text:style-name="Heading_20_2" text:outline-level="2"><text:bookmark-start text:name="__RefHeading___panoramica_2"/><text:bookmark-start text:name="panoramica"/>Panoramica<text:bookmark-end text:name="__RefHeading___panoramica_2"/><text:bookmark-end text:name="panoramica"/></text:h>
      <text:p text:style-name="Text_20_body">Lo scopo dell'app è quello di consentire di inviare solleciti ad una selezione arbitraria di dipendenti che siano associati ad uno specifico assenso e consenso configurato nel portale zucchetti.</text:p>
      <text:h text:style-name="Heading_20_2" text:outline-level="2"><text:bookmark-start text:name="__RefHeading___requisiti_lato_server_3"/><text:bookmark-start text:name="requisiti_lato_server"/>Requisiti Lato Server<text:bookmark-end text:name="__RefHeading___requisiti_lato_server_3"/><text:bookmark-end text:name="requisiti_lato_server"/></text:h>
      <text:p text:style-name="Text_20_body">L'accesso all'applicazione è realizzabile esclusivamente tramite SSO da <text:span text:style-name="Source_20_Text">Link Prodotti</text:span> del portale zucchetti. Non è previsto login tramite username e password direttamente sull'app.</text:p>
      <text:p text:style-name="Text_20_body">L'app necessita di un proprio DB. Sono supportati MS SQL Server e Postgres.</text:p>
      <text:p text:style-name="Text_20_body">Per l'invio mail è necessario avere accesso ad un server di posta SMTP.</text:p>
      <text:p text:style-name="Text_20_body">Sul portale zucchetti devono essere predisposti due web services per la lista degli assensi e consensi e la lista dei dipendenti relativi ad uno specifico assenso e consenso.</text:p>
      <text:h text:style-name="Heading_20_2" text:outline-level="2"><text:bookmark-start text:name="__RefHeading___requisiti_lato_client_4"/><text:bookmark-start text:name="requisiti_lato_client"/>Requisiti Lato Client<text:bookmark-end text:name="__RefHeading___requisiti_lato_client_4"/><text:bookmark-end text:name="requisiti_lato_client"/></text:h>
      <text:p text:style-name="Text_20_body">Per il corretto caricamento dell'app è necessario un browser basato su Chromium (Chrome o Edge, al momento del rilascio almeno versione 113), ma è importante che il browser sia aggiornato alla versione corrente.</text:p>
      <text:p text:style-name="Text_20_body">L'app non è stata testata su altri browser, anche se è probabile che funzioni correttamente su Firefox. Non così scontato che funzioni correttamente su Safari.</text:p>
      <text:p text:style-name="Text_20_body">La risoluzione dello schermo minima per la corretta fruizione dell'app è <text:span text:style-name="Source_20_Text">1366 x 768</text:span>.</text:p>
      <text:p text:style-name="Text_20_body">L'interfaccia grafica non è stata sviluppata tenendo in considerazione dispositivi mobile come tablet o smartphone.</text:p>
      <text:h text:style-name="Heading_20_2" text:outline-level="2"><text:bookmark-start text:name="__RefHeading___funzionalita_5"/><text:bookmark-start text:name="funzionalita"/>Funzionalità<text:bookmark-end text:name="__RefHeading___funzionalita_5"/><text:bookmark-end text:name="funzionalita"/></text:h>
      <text:h text:style-name="Heading_20_3" text:outline-level="3"><text:bookmark-start text:name="__RefHeading___schermata_home_6"/><text:bookmark-start text:name="schermata_home"/>Schermata home<text:bookmark-end text:name="__RefHeading___schermata_home_6"/><text:bookmark-end text:name="schermata_home"/></text:h>
      <text:p text:style-name="Text_20_body">Dopo il login si giunge alla home che di base mostra solo il menu di scelta degli assensi e consensi.</text:p>
      <text:p text:style-name="Text_20_body"><draw:frame draw:style-name="media" draw:name="0" text:anchor-type="as-char" draw:z-index="0" svg:width="36.03625cm" style:rel-width="100%" svg:height="17.224375cm" style:rel-height="scale"><draw:image xlink:href="Pictures/e9e89f8e4d459bc0cabb21a56034ed9e.png" xlink:type="simple" xlink:show="embed" xlink:actuate="onLoad"/></draw:frame></text:p>
      <text:p text:style-name="Horizontal_20_Line"/>
      <text:h text:style-name="Heading_20_3" text:outline-level="3"><text:bookmark-start text:name="__RefHeading___selezione_assenso_e_consenso_7"/><text:bookmark-start text:name="selezione_assenso_e_consenso"/>Selezione Assenso e Consenso<text:bookmark-end text:name="__RefHeading___selezione_assenso_e_consenso_7"/><text:bookmark-end text:name="selezione_assenso_e_consenso"/></text:h>
      <text:p text:style-name="Text_20_body">Va selezionato uno degli assensi e consensi dal menu a tendina per poter caricare l'elenco dei dipendenti associati.</text:p>
      <text:p text:style-name="Text_20_body"><draw:frame draw:style-name="media" draw:name="1" text:anchor-type="as-char" draw:z-index="1" svg:width="36.03625cm" style:rel-width="100%" svg:height="17.224375cm" style:rel-height="scale"><draw:image xlink:href="Pictures/0ab9f703d6b3e4d7cc1114071165369d.png" xlink:type="simple" xlink:show="embed" xlink:actuate="onLoad"/></draw:frame></text:p>
      <text:p text:style-name="Horizontal_20_Line"/>
      <text:h text:style-name="Heading_20_3" text:outline-level="3"><text:bookmark-start text:name="__RefHeading___elenco_dipendenti_8"/><text:bookmark-start text:name="elenco_dipendenti"/>Elenco Dipendenti<text:bookmark-end text:name="__RefHeading___elenco_dipendenti_8"/><text:bookmark-end text:name="elenco_dipendenti"/></text:h>
      <text:p text:style-name="Text_20_body">Il titolo dell'assenso e consenso selezionato viene mostrato nel menu di selezione stesso (1). </text:p>
      <text:p text:style-name="Text_20_body">Nella barra del titolo in alto a destra è collocato il pulsante per fare logout (2).</text:p>
      <text:p text:style-name="Text_20_body">A fianco del menu di selezione assensi/consensi in ordine sono collocati i pulsanti per:</text:p>
      <text:list text:style-name="List_20_1" text:continue-numbering="false">
        <text:list-item>
          <text:p text:style-name="List_20_1_Content_First"> ricaricare i dati (3), recuperandoli aggiornati dal web service. Disabilitato quando non è selezionato un assenso/consenso.</text:p>
        </text:list-item>
        <text:list-item>
          <text:p text:style-name="List_20_1_Content_Last"> comporre un nuovo sollecito. Disabilitato finchè non è selezionato almeno un dipendente.</text:p>
        </text:list-item>
      </text:list>
      <text:p text:style-name="Text_20_body"><draw:frame draw:style-name="media" draw:name="2" text:anchor-type="as-char" draw:z-index="2" svg:width="36.03625cm" style:rel-width="100%" svg:height="17.224375cm" style:rel-height="scale"><draw:image xlink:href="Pictures/7dbb58bcaef87357ad0578341fa58d6d.png" xlink:type="simple" xlink:show="embed" xlink:actuate="onLoad"/></draw:frame></text:p>
      <text:p text:style-name="Horizontal_20_Line"/>
      <text:h text:style-name="Heading_20_3" text:outline-level="3"><text:bookmark-start text:name="__RefHeading___tipo_dati_esposti_in_tabella_9"/><text:bookmark-start text:name="tipo_dati_esposti_in_tabella"/>Tipo dati esposti in tabella<text:bookmark-end text:name="__RefHeading___tipo_dati_esposti_in_tabella_9"/><text:bookmark-end text:name="tipo_dati_esposti_in_tabella"/></text:h>
      <text:p text:style-name="Text_20_body">Le colonne in tabella sono:</text:p>
      <text:list text:style-name="List_20_1" text:continue-numbering="false">
        <text:list-item>
          <text:p text:style-name="List_20_1_Content_First"> <text:span text:style-name="Source_20_Text">Codice Azienda*</text:span></text:p>
        </text:list-item>
        <text:list-item>
          <text:p text:style-name="List_20_1_Content"> <text:span text:style-name="Source_20_Text">Codice Matricola Dipendente*</text:span></text:p>
        </text:list-item>
        <text:list-item>
          <text:p text:style-name="List_20_1_Content"> <text:span text:style-name="Source_20_Text">Cognome Dipendente*</text:span></text:p>
        </text:list-item>
        <text:list-item>
          <text:p text:style-name="List_20_1_Content"> <text:span text:style-name="Source_20_Text">Nome Dipendente*</text:span></text:p>
        </text:list-item>
        <text:list-item>
          <text:p text:style-name="List_20_1_Content"> <text:span text:style-name="Source_20_Text">Letto</text:span>: indica se il dipendente ha preso visione dell'assenso/consenso e può contenere valori <text:span text:style-name="Source_20_Text">Sì</text:span>/<text:span text:style-name="Source_20_Text">No</text:span>.</text:p>
        </text:list-item>
        <text:list-item>
          <text:p text:style-name="List_20_1_Content"> <text:span text:style-name="Source_20_Text">Prima Lettura</text:span>: indica l'eventuale data in cui il dipendente ha preso visione dell'assenso/consenso.</text:p>
        </text:list-item>
        <text:list-item>
          <text:p text:style-name="List_20_1_Content"> <text:span text:style-name="Source_20_Text">Ha Risposto</text:span>: indica se il dipendente ha fornito risposta all'assenso/consenso e può contenere valori <text:span text:style-name="Source_20_Text">Sì</text:span>/<text:span text:style-name="Source_20_Text">No</text:span>.</text:p>
        </text:list-item>
        <text:list-item>
          <text:p text:style-name="List_20_1_Content"> <text:span text:style-name="Source_20_Text">Data Risposta</text:span>: indica l'eventuale data in cui il dipendente ha risposto all'assenso/consenso.</text:p>
        </text:list-item>
        <text:list-item>
          <text:p text:style-name="List_20_1_Content"> <text:span text:style-name="Source_20_Text">Numero Notifiche Inviate con Successo</text:span>: tiene traccia di quante notifiche sono state inviate al dipendente.</text:p>
        </text:list-item>
        <text:list-item>
          <text:p text:style-name="List_20_1_Content"> <text:span text:style-name="Source_20_Text">Errori invio ultima notifica</text:span>: indica se <text:span text:style-name="underline">l'ultimo</text:span> tentativo di invio non è fallito.</text:p>
        </text:list-item>
        <text:list-item>
          <text:p text:style-name="List_20_1_Content"> <text:span text:style-name="Source_20_Text">Ultima Notifica</text:span>: indica la data in cui è stata inviata <text:span text:style-name="underline">l'ultima</text:span> notifica inviata con successo. Non si riferisce mai ad eventuali tentativi di invio andati in errore.</text:p>
        </text:list-item>
        <text:list-item>
          <text:p text:style-name="List_20_1_Content_Last"> <text:span text:style-name="Source_20_Text">Email*</text:span>: contiene l'indirizzo email del dipendente.</text:p>
        </text:list-item>
      </text:list>
      <text:p text:style-name="Text_20_body">NB: <text:span text:style-name="Source_20_Text">*</text:span> le colonne con asterisco sono le uniche per cui è disponibile l'ordinamento.</text:p>
      <text:h text:style-name="Heading_20_4" text:outline-level="4"><text:bookmark-start text:name="__RefHeading___colonna_email_10"/><text:bookmark-start text:name="colonna_email"/>Colonna Email<text:bookmark-end text:name="__RefHeading___colonna_email_10"/><text:bookmark-end text:name="colonna_email"/></text:h>
      <text:p text:style-name="Text_20_body">L'indirizzo email è quello indicato con flag <text:span text:style-name="Source_20_Text">Principale</text:span> nella sezione <text:span text:style-name="Source_20_Text">Recapiti</text:span>, modulo <text:span text:style-name="Source_20_Text">Contatti Persona</text:span> del portale 
Zucchetti.</text:p>
      <text:p text:style-name="Text_20_body"><draw:frame draw:style-name="media" draw:name="3" text:anchor-type="as-char" draw:z-index="3" svg:width="32.755416666667cm" style:rel-width="100%" svg:height="7.62cm" style:rel-height="scale"><draw:image xlink:href="Pictures/3294c2cf29f5d89dffd6e05c54502638.png" xlink:type="simple" xlink:show="embed" xlink:actuate="onLoad"/></draw:frame></text:p>
      <text:h text:style-name="Heading_20_4" text:outline-level="4"><text:bookmark-start text:name="__RefHeading___colonna_numero_notifiche_inviate_con_successo_11"/><text:bookmark-start text:name="colonna_numero_notifiche_inviate_con_successo"/>Colonna Numero Notifiche Inviate con Successo<text:bookmark-end text:name="__RefHeading___colonna_numero_notifiche_inviate_con_successo_11"/><text:bookmark-end text:name="colonna_numero_notifiche_inviate_con_successo"/></text:h>
      <text:p text:style-name="Text_20_body">Questa colonna non ha una intestazione testuale, ma è rappresentata con l'icona indicata in figura. Posizionando il mouse sull'icona viene ricordato il significato della colonna stessa.</text:p>
      <text:p text:style-name="Text_20_body">Questo conteggio non include mai i tentativi di invio non andati a buon fine.</text:p>
      <text:p text:style-name="Text_20_body"><draw:frame draw:style-name="media" draw:name="4" text:anchor-type="as-char" draw:z-index="4" svg:width="23.283333333333cm" style:rel-width="100%" svg:height="4.445cm" style:rel-height="scale"><draw:image xlink:href="Pictures/d2585c78c20c2a86d71b4cdb2d61eced.png" xlink:type="simple" xlink:show="embed" xlink:actuate="onLoad"/></draw:frame></text:p>
      <text:h text:style-name="Heading_20_4" text:outline-level="4"><text:bookmark-start text:name="__RefHeading___colonna_errori_invio_ultima_notifica_12"/><text:bookmark-start text:name="colonna_errori_invio_ultima_notifica"/>Colonna Errori invio ultima notifica<text:bookmark-end text:name="__RefHeading___colonna_errori_invio_ultima_notifica_12"/><text:bookmark-end text:name="colonna_errori_invio_ultima_notifica"/></text:h>
      <text:p text:style-name="Text_20_body">Questa colonna non ha una intestazione testuale, ma è rappresentata con l'icona indicata in figura. Posizionando il mouse sull'icona viene ricordato il significato della colonna stessa.</text:p>
      <text:p text:style-name="Text_20_body">In caso <text:span text:style-name="underline">l'ultimo</text:span> invio sia andato a buon fine questa colonna sarà vuota.</text:p>
      <text:p text:style-name="Text_20_body"><draw:frame draw:style-name="media" draw:name="5" text:anchor-type="as-char" draw:z-index="5" svg:width="22.5425cm" style:rel-width="100%" svg:height="4.2597916666667cm" style:rel-height="scale"><draw:image xlink:href="Pictures/9bb2a755b86286154419d08169d16003.png" xlink:type="simple" xlink:show="embed" xlink:actuate="onLoad"/></draw:frame></text:p>
      <text:h text:style-name="Heading_20_5" text:outline-level="5"><text:bookmark-start text:name="__RefHeading___dettaglio_errore_13"/><text:bookmark-start text:name="dettaglio_errore"/>Dettaglio errore<text:bookmark-end text:name="__RefHeading___dettaglio_errore_13"/><text:bookmark-end text:name="dettaglio_errore"/></text:h>
      <text:p text:style-name="Text_20_body">Posizionandosi sul simbolo del triangolo in una delle righe in cui sia eventualmente presente un errore, si può leggere la causa dell'errore di invio per quel particolare dipendente. </text:p>
      <text:p text:style-name="Text_20_body">L'errore può dipendente da indirizzo email non valido (per esempio manca il simbolo <text:span text:style-name="Source_20_Text">@</text:span>), oppure l'indirizzo email è vuoto, oppure da un temporaneo problema del server di invio, eccetera.</text:p>
      <text:p text:style-name="Text_20_body"><draw:frame draw:style-name="media" draw:name="6" text:anchor-type="as-char" draw:z-index="6" svg:width="23.8125cm" style:rel-width="100%" svg:height="10.054166666667cm" style:rel-height="scale"><draw:image xlink:href="Pictures/7cc7f1198b6078f7333cc54b42c6b662.png" xlink:type="simple" xlink:show="embed" xlink:actuate="onLoad"/></draw:frame></text:p>
      <text:p text:style-name="Horizontal_20_Line"/>
      <text:h text:style-name="Heading_20_3" text:outline-level="3"><text:bookmark-start text:name="__RefHeading___filtri_e_selezione_14"/><text:bookmark-start text:name="filtri_e_selezione"/>Filtri e Selezione<text:bookmark-end text:name="__RefHeading___filtri_e_selezione_14"/><text:bookmark-end text:name="filtri_e_selezione"/></text:h>
      <text:p text:style-name="Text_20_body">Il pulsante di composizione Nuova Notifica (5) si abilita non appena si spunta la selezione di almeno una o più righe (1). </text:p>
      <text:p text:style-name="Text_20_body">Nel footer della pagina è presente il conteggio di tutti i dipendenti trovati che sono associati all'assenso/consenso selezionato (3), a seguire il numero delle righe selezionate (2) e, solo quando viene applicato un filtro, il numero delle righe rimanenti (4) dall'applicazione del filtro.</text:p>
      <text:p text:style-name="Text_20_body">A destra dell'intestazione di ogni colonna è presente l'icona (6) per aprire la gestione del relativo filtro. L'icona rimane evidenziata (7) quando è attivo il filtro sulla relativa colonna.</text:p>
      <text:p text:style-name="Text_20_body"><draw:frame draw:style-name="media" draw:name="7" text:anchor-type="as-char" draw:z-index="7" svg:width="36.03625cm" style:rel-width="100%" svg:height="17.224375cm" style:rel-height="scale"><draw:image xlink:href="Pictures/9dc9a7fc40f20dfc538cebac14393e70.png" xlink:type="simple" xlink:show="embed" xlink:actuate="onLoad"/></draw:frame></text:p>
      <text:h text:style-name="Heading_20_4" text:outline-level="4"><text:bookmark-start text:name="__RefHeading___tipologia_filtri_15"/><text:bookmark-start text:name="tipologia_filtri"/>Tipologia Filtri<text:bookmark-end text:name="__RefHeading___tipologia_filtri_15"/><text:bookmark-end text:name="tipologia_filtri"/></text:h>
      <text:p text:style-name="Text_20_body">Il menu a tendina che si apre facendo click sull'icona del filtro è composto di un campo dove inserire il termine di ricerca (2), un pulsante per applicare il filtro (4), un pulsante per rimuovere il filtro applicato (3) e un criterio di confronto che determina il comportamento del filtro (1).</text:p>
      <text:p text:style-name="Text_20_body"><draw:frame draw:style-name="media" draw:name="8" text:anchor-type="as-char" draw:z-index="8" svg:width="16.086666666667cm" svg:height="7.9110416666667cm"><draw:image xlink:href="Pictures/52c897d6fc1a0b65e702b8940dd9c65f.png" xlink:type="simple" xlink:show="embed" xlink:actuate="onLoad"/></draw:frame></text:p>
      <text:p text:style-name="Text_20_body">Per i campi di tipo <text:span text:style-name="Source_20_Text">testo</text:span> come ad esempio il cognome, abbiamo i seguenti criteri di confronto:</text:p>
      <text:p text:style-name="Text_20_body"><draw:frame draw:style-name="media" draw:name="9" text:anchor-type="as-char" draw:z-index="9" svg:width="9.128125cm" style:rel-width="100%" svg:height="13.520208333333cm" style:rel-height="scale"><draw:image xlink:href="Pictures/cbc284c385a7d7d901b01ee5447795f3.png" xlink:type="simple" xlink:show="embed" xlink:actuate="onLoad"/></draw:frame></text:p>
      <text:p text:style-name="Text_20_body">Per i campi di tipo <text:span text:style-name="Source_20_Text">data</text:span>, come per esempio la data di prima lettura, i criteri sono i seguenti:</text:p>
      <text:p text:style-name="Text_20_body"><draw:frame draw:style-name="media" draw:name="10" text:anchor-type="as-char" draw:z-index="10" svg:width="8.810625cm" style:rel-width="100%" svg:height="12.620625cm" style:rel-height="scale"><draw:image xlink:href="Pictures/57099b77220be6bd16fd1b3eed0a7e10.png" xlink:type="simple" xlink:show="embed" xlink:actuate="onLoad"/></draw:frame></text:p>
      <text:p text:style-name="Text_20_body">Per i campi di tipo <text:span text:style-name="Source_20_Text">numerico</text:span>, come per esempio il conteggio di quante notifiche sono state inviate con successo, i criteri sono i seguenti:</text:p>
      <text:p text:style-name="Text_20_body"><draw:frame draw:style-name="media" draw:name="11" text:anchor-type="as-char" draw:z-index="11" svg:width="9.525cm" style:rel-width="100%" svg:height="14.419791666667cm" style:rel-height="scale"><draw:image xlink:href="Pictures/762b72c3a4e38b5b00946d6b01fa960a.png" xlink:type="simple" xlink:show="embed" xlink:actuate="onLoad"/></draw:frame></text:p>
      <text:p text:style-name="Text_20_body">La colonna <text:span text:style-name="Source_20_Text">Email</text:span>, che è di tipo testo, è l'unica ad includere anche il criterio <text:span text:style-name="Source_20_Text">Vuoto</text:span>:</text:p>
      <text:p text:style-name="Text_20_body"><draw:frame draw:style-name="media" draw:name="12" text:anchor-type="as-char" draw:z-index="12" svg:width="9.286875cm" style:rel-width="100%" svg:height="9.2339583333333cm" style:rel-height="scale"><draw:image xlink:href="Pictures/a75d57829615dd0ff95120b9525e2968.png" xlink:type="simple" xlink:show="embed" xlink:actuate="onLoad"/></draw:frame></text:p>
      <text:p text:style-name="Text_20_body">L'ultimo tipo di filtro è quello con casella di spunta usato nelle colonne con valore <text:span text:style-name="Source_20_Text">si/no</text:span> e nella colonna <text:span text:style-name="Source_20_Text">errore presente</text:span>, sottinteso, <text:span text:style-name="Source_20_Text">si/no</text:span></text:p>
      <text:p text:style-name="Text_20_body">Quando nella casella non è presente nessun simbolo di spunta, significa che il filtro non è applicato e nessun valore di quella colonna è escluso.</text:p>
      <text:p text:style-name="Text_20_body"><draw:frame draw:style-name="media" draw:name="13" text:anchor-type="as-char" draw:z-index="13" svg:width="36.03625cm" style:rel-width="100%" svg:height="9.3133333333333cm" style:rel-height="scale"><draw:image xlink:href="Pictures/ce8dc0be36be8a9818844326eddd1edc.png" xlink:type="simple" xlink:show="embed" xlink:actuate="onLoad"/></draw:frame></text:p>
      <text:p text:style-name="Text_20_body">Quando c'è un segno di spunta <text:span text:style-name="Source_20_Text">Sì</text:span> ( <draw:frame draw:style-name="media" draw:name="14" text:anchor-type="as-char" draw:z-index="14" svg:width="0.52916666666667cm" svg:height="0.52916666666667cm"><draw:image xlink:href="Pictures/a9e26d428a7310923fd1b800fe85f174.png" xlink:type="simple" xlink:show="embed" xlink:actuate="onLoad"/></draw:frame> ) vengono mostrate solo le righe per cui, per esempio, sia presente un errore di invio, oppure il dipendente ha risposto, oppure ha preso visione.</text:p>
      <text:p text:style-name="Text_20_body"><draw:frame draw:style-name="media" draw:name="15" text:anchor-type="as-char" draw:z-index="15" svg:width="36.03625cm" style:rel-width="100%" svg:height="10.821458333333cm" style:rel-height="scale"><draw:image xlink:href="Pictures/e6ebaabb37168a2315d8b035d30cf585.png" xlink:type="simple" xlink:show="embed" xlink:actuate="onLoad"/></draw:frame></text:p>
      <text:p text:style-name="Text_20_body">Quando c'è un segno di spunta <text:span text:style-name="Source_20_Text">No</text:span> ( <draw:frame draw:style-name="media" draw:name="16" text:anchor-type="as-char" draw:z-index="16" svg:width="0.52916666666667cm" svg:height="0.52916666666667cm"><draw:image xlink:href="Pictures/e313f41ea6f69c09d08c13fbf1cb8bb1.png" xlink:type="simple" xlink:show="embed" xlink:actuate="onLoad"/></draw:frame> ) vengono mostrate solo le righe per cui, per esempio, <text:span text:style-name="Strong_20_Emphasis">non</text:span> sia presente un errore di invio, oppure il dipendente <text:span text:style-name="Strong_20_Emphasis">non</text:span> ha risposto, oppure <text:span text:style-name="Strong_20_Emphasis">non</text:span> ha preso visione.</text:p>
      <text:p text:style-name="Text_20_body"><draw:frame draw:style-name="media" draw:name="17" text:anchor-type="as-char" draw:z-index="17" svg:width="36.03625cm" style:rel-width="100%" svg:height="10.795cm" style:rel-height="scale"><draw:image xlink:href="Pictures/568739955ffeb06bccbff90fcca2ab64.png" xlink:type="simple" xlink:show="embed" xlink:actuate="onLoad"/></draw:frame></text:p>
      <text:p text:style-name="Horizontal_20_Line"/>
      <text:h text:style-name="Heading_20_3" text:outline-level="3"><text:bookmark-start text:name="__RefHeading___selezione_massiva_16"/><text:bookmark-start text:name="selezione_massiva"/>Selezione Massiva<text:bookmark-end text:name="__RefHeading___selezione_massiva_16"/><text:bookmark-end text:name="selezione_massiva"/></text:h>
      <text:p text:style-name="Text_20_body">La casella di spunta della riga di intestazione (1) consente di fare la <text:span text:style-name="Source_20_Text">selezione massiva</text:span> di tutti gli elementi della tabella. Quando sono attivi dei filtri, la <text:span text:style-name="Source_20_Text">selezione massiva</text:span> ha effetto solo sugli elementi risultanti dai filtri (2). Nell'esempio in figura, filtrando per quei 140 dipendenti che non hanno nè risposto e nemmeno letto l'assenso/consenso, mettendo la spunta sulla <text:span text:style-name="Source_20_Text">selezione massiva</text:span> verranno selezionato tutti e soli quei 140 dipendenti.</text:p>
      <text:p text:style-name="Text_20_body"><draw:frame draw:style-name="media" draw:name="18" text:anchor-type="as-char" draw:z-index="18" svg:width="36.03625cm" style:rel-width="100%" svg:height="17.224375cm" style:rel-height="scale"><draw:image xlink:href="Pictures/2767448d134424dc58c34490cc6b5667.png" xlink:type="simple" xlink:show="embed" xlink:actuate="onLoad"/></draw:frame></text:p>
      <text:h text:style-name="Heading_20_4" text:outline-level="4"><text:bookmark-start text:name="__RefHeading___selezione_massiva_-_sottrazione_17"/><text:bookmark-start text:name="selezione_massiva_-_sottrazione"/>Selezione Massiva - Sottrazione<text:bookmark-end text:name="__RefHeading___selezione_massiva_-_sottrazione_17"/><text:bookmark-end text:name="selezione_massiva_-_sottrazione"/></text:h>
      <text:p text:style-name="Text_20_body">Supponendo di scremare ulteriormente la tabella applicando un filtro sui cognomi che iniziano per <text:span text:style-name="Source_20_Text">ma</text:span> (1), abbiamo che rimangono visibili 3 dipendenti (2).</text:p>
      <text:p text:style-name="Text_20_body"><draw:frame draw:style-name="media" draw:name="19" text:anchor-type="as-char" draw:z-index="19" svg:width="36.03625cm" style:rel-width="100%" svg:height="17.224375cm" style:rel-height="scale"><draw:image xlink:href="Pictures/f349399e51d70971272c86ae29049773.png" xlink:type="simple" xlink:show="embed" xlink:actuate="onLoad"/></draw:frame></text:p>
      <text:p text:style-name="Text_20_body">Ora togliendo la spunta dalla casella di selezione massiva (3), verranno deselezionati solo i 3 dipendenti visibili risultanti dai filtri (2) e in accordo verrà aggiornato il numero dei dipendenti selezionati (1).</text:p>
      <text:p text:style-name="Text_20_body"><draw:frame draw:style-name="media" draw:name="20" text:anchor-type="as-char" draw:z-index="20" svg:width="36.03625cm" style:rel-width="100%" svg:height="17.224375cm" style:rel-height="scale"><draw:image xlink:href="Pictures/3137fed91383b29d1b6c872287cb3d0a.png" xlink:type="simple" xlink:show="embed" xlink:actuate="onLoad"/></draw:frame></text:p>
      <text:h text:style-name="Heading_20_4" text:outline-level="4"><text:bookmark-start text:name="__RefHeading___selezione_massiva_-_aggiunta_18"/><text:bookmark-start text:name="selezione_massiva_-_aggiunta"/>Selezione Massiva - Aggiunta<text:bookmark-end text:name="__RefHeading___selezione_massiva_-_aggiunta_18"/><text:bookmark-end text:name="selezione_massiva_-_aggiunta"/></text:h>
      <text:p text:style-name="Text_20_body">Similmente, la selezione massiva consente di aggiungere alla selezione corrente, in più passaggi, sottoinsiemi di dipendenti ottenuti applicando i filtri. </text:p>
      <text:p text:style-name="Text_20_body">Per esempio, dapprima potrei filtrare per tutti i dipendenti a cui non ho mai inviato un sollecito e spuntare la selezione massiva. Poi posso tornare alla visualizzazione completa e applicare un altro filtro, per esempio tutti i dipendenti a cui l'ultimo sollecito è stato inviato più di una settimana fa e di nuovo spuntare la selezione massiva. In questo modo la selezione finale includerà sia i dipendenti a cui non è mai stato inviato un sollecito sia quelli a cui l'ultimo sollecito è stato inviato oltre una settimana fa.</text:p>
      <text:h text:style-name="Heading_20_3" text:outline-level="3"><text:bookmark-start text:name="__RefHeading___ordinamento_19"/><text:bookmark-start text:name="ordinamento"/>Ordinamento<text:bookmark-end text:name="__RefHeading___ordinamento_19"/><text:bookmark-end text:name="ordinamento"/></text:h>
      <text:p text:style-name="Text_20_body">Premendo il pulsante di ordinamento (1) una volta, i dati della relativa colonna vengono ordinati in maniera crescente, premendolo una seconda volta l'ordinamento diventa decrescente.</text:p>
      <text:p text:style-name="Text_20_body"><draw:frame draw:style-name="media" draw:name="21" text:anchor-type="as-char" draw:z-index="21" svg:width="21.642916666667cm" style:rel-width="100%" svg:height="4.1804166666667cm" style:rel-height="scale"><draw:image xlink:href="Pictures/c10b04e289edfc8a8b0b4fbb75bd062a.jpg" xlink:type="simple" xlink:show="embed" xlink:actuate="onLoad"/></draw:frame></text:p>
      <text:h text:style-name="Heading_20_3" text:outline-level="3"><text:bookmark-start text:name="__RefHeading___invio_notifica_20"/><text:bookmark-start text:name="invio_notifica"/>Invio Notifica<text:bookmark-end text:name="__RefHeading___invio_notifica_20"/><text:bookmark-end text:name="invio_notifica"/></text:h>
      <text:p text:style-name="Text_20_body">Dopo aver selezionato (1) almeno un dipendente premere il pulsante <text:span text:style-name="Source_20_Text">Nuova Notifica</text:span> (2).</text:p>
      <text:p text:style-name="Text_20_body"><draw:frame draw:style-name="media" draw:name="22" text:anchor-type="as-char" draw:z-index="22" svg:width="36.03625cm" style:rel-width="100%" svg:height="17.224375cm" style:rel-height="scale"><draw:image xlink:href="Pictures/7e49a84c5af890d202fb01b457218998.png" xlink:type="simple" xlink:show="embed" xlink:actuate="onLoad"/></draw:frame></text:p>
      <text:p text:style-name="Text_20_body">A questo punto si apre una finestra dove comporre il messaggio di sollecito, specificando l'oggetto dell'email (1) e il testo del messaggio (2).</text:p>
      <text:p text:style-name="Text_20_body">Se si preme annulla (4) per tornare alla tabella dipendenti, si perde il messaggio finora scritto. Una volta terminato di scrivere il messaggio procedi premendo il pulsante Invia Notifica (5).</text:p>
      <text:p text:style-name="Text_20_body">Di default è spuntata la casella (3) che abilita la funzione per memorizzare i messaggi inviati come modello da riutilizzare per notifiche future. Uno stesso messaggio, con identico oggetto e testo, verrà salvato una sola volta anche se rimane spuntata la casella che abilita questa funzione.</text:p>
      <text:p text:style-name="Text_20_body"><draw:frame draw:style-name="media" draw:name="23" text:anchor-type="as-char" draw:z-index="23" svg:width="36.03625cm" style:rel-width="100%" svg:height="17.224375cm" style:rel-height="scale"><draw:image xlink:href="Pictures/69b01f0d8c630b37f407908231bbb288.png" xlink:type="simple" xlink:show="embed" xlink:actuate="onLoad"/></draw:frame></text:p>
      <text:p text:style-name="Text_20_body">Una volta premuto il pulsante di invio viene chiesta un'ultima conferma prima di procedere all'effettivo invio.</text:p>
      <text:p text:style-name="Text_20_body"><draw:frame draw:style-name="media" draw:name="24" text:anchor-type="as-char" draw:z-index="24" svg:width="36.03625cm" style:rel-width="100%" svg:height="17.224375cm" style:rel-height="scale"><draw:image xlink:href="Pictures/9f30358752e9005b307812fe2ddd12d2.png" xlink:type="simple" xlink:show="embed" xlink:actuate="onLoad"/></draw:frame></text:p>
      <text:p text:style-name="Text_20_body">Nel menu a tendina in basso è consultabile la lista dei messaggi inviati in precedenza e salvati come modelli da poter riutilizzare per future notifiche. L'oggetto e la data di invio costituiscono il titolo delle voci di questo menu.</text:p>
      <text:p text:style-name="Text_20_body"><draw:frame draw:style-name="media" draw:name="25" text:anchor-type="as-char" draw:z-index="25" svg:width="36.03625cm" style:rel-width="100%" svg:height="17.224375cm" style:rel-height="scale"><draw:image xlink:href="Pictures/457d70c043e791a683a48019d58ecd89.png" xlink:type="simple" xlink:show="embed" xlink:actuate="onLoad"/></draw:frame></text:p>
      <text:p text:style-name="Text_20_body">Posizionando il mouse sull'icona <text:span text:style-name="Source_20_Text">occhio</text:span> su una delle voci del menu con i modelli è possibile vedere un'anteprima con le prime righe del messaggio.</text:p>
      <text:p text:style-name="Text_20_body"><draw:frame draw:style-name="media" draw:name="26" text:anchor-type="as-char" draw:z-index="26" svg:width="36.03625cm" style:rel-width="100%" svg:height="17.224375cm" style:rel-height="scale"><draw:image xlink:href="Pictures/b70e49a67e7c7b77abf7d19592469ae8.png" xlink:type="simple" xlink:show="embed" xlink:actuate="onLoad"/></draw:frame></text:p>
      <text:p text:style-name="Text_20_body">Una volta selezionato il modello desiderato (1), premendo il pulsante <text:span text:style-name="Source_20_Text">Incolla</text:span> (2) si va a rimpiazzare completamente il contenuto dei campi <text:span text:style-name="Source_20_Text">Oggetto</text:span> e <text:span text:style-name="Source_20_Text">Messaggio</text:span>, quindi si perde qualsiasi cosa fosse stata scritta.</text:p>
      <text:p text:style-name="Text_20_body"><draw:frame draw:style-name="media" draw:name="27" text:anchor-type="as-char" draw:z-index="27" svg:width="36.03625cm" style:rel-width="100%" svg:height="17.224375cm" style:rel-height="scale"><draw:image xlink:href="Pictures/42795881693c52eb74afbf4cbf84767d.png" xlink:type="simple" xlink:show="embed" xlink:actuate="onLoad"/></draw:frame></text:p>
      <text:p text:style-name="Text_20_body">Di default, dopo che è stato salvato almeno un modello, quando si apre la maschera di composizione di una nuova notifica, viene sempre caricato il modello dell'ultimo messaggio inviato.</text:p>
      <text:p text:style-name="Horizontal_20_Line"/>
      <text:p text:style-name="Text_20_body">Al termine della fase di invio delle email viene mostrata una notifica con l'esito</text:p>
      <text:p text:style-name="Text_20_body"><draw:frame draw:style-name="media" draw:name="28" text:anchor-type="as-char" draw:z-index="28" svg:width="36.03625cm" style:rel-width="100%" svg:height="17.224375cm" style:rel-height="scale"><draw:image xlink:href="Pictures/0ffb7f9b0c03b4dcef65f30b3e83e5e9.png" xlink:type="simple" xlink:show="embed" xlink:actuate="onLoad"/></draw:frame></text:p>
      <text:p text:style-name="Text_20_body">In caso di almeno un invio fallito il messaggio indica il numero di invii falliti </text:p>
      <text:p text:style-name="Text_20_body"><draw:frame draw:style-name="media" draw:name="29" text:anchor-type="as-char" draw:z-index="29" svg:width="36.03625cm" style:rel-width="100%" svg:height="17.224375cm" style:rel-height="scale"><draw:image xlink:href="Pictures/2febc46fcda412f95bbaeae46a49fb7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6T07::40:57</meta:creation-date>
    <dc:creator>Generated</dc:creator>
    <dc:date>2026-08-16T07::40:57</dc:date>
    <dc:language>en-US</dc:language>
    <meta:editing-cycles>1</meta:editing-cycles>
    <meta:editing-duration>PT0S</meta:editing-duration>
    <dc:title>documentazione:utility:notifiche_assensi_e_consensi</dc:title>
  </office:meta>
</office:document-meta>
</file>