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6070aa86e72ee64cc424c54bef8a6f.png"/>
  <manifest:file-entry manifest:media-type="image/png" manifest:full-path="Pictures/7ea104fc16cceb799e03971b92396908.png"/>
  <manifest:file-entry manifest:media-type="image/png" manifest:full-path="Pictures/71566275d0061764805fa2da76dacdf5.png"/>
  <manifest:file-entry manifest:media-type="image/png" manifest:full-path="Pictures/f9843b7cae9bced1e3cb5e6558ca5b94.png"/>
  <manifest:file-entry manifest:media-type="image/png" manifest:full-path="Pictures/ddd944f8c66b476da980d8a9ebe705e2.png"/>
  <manifest:file-entry manifest:media-type="image/png" manifest:full-path="Pictures/db3a971dd470fccc6117a2a59d055db1.png"/>
  <manifest:file-entry manifest:media-type="image/png" manifest:full-path="Pictures/5b35a3a23d38f5a91697d75cf56bf821.png"/>
  <manifest:file-entry manifest:media-type="image/png" manifest:full-path="Pictures/5147c52ff5d214e51eb8d33b63beec2a.png"/>
  <manifest:file-entry manifest:media-type="image/png" manifest:full-path="Pictures/8350ab8ac8f9ca9e6af6f52712526a80.png"/>
  <manifest:file-entry manifest:media-type="image/png" manifest:full-path="Pictures/614b11fb9064fc1fec55db73f834ff87.png"/>
  <manifest:file-entry manifest:media-type="image/png" manifest:full-path="Pictures/981fd9d50dfaa9de8f6eb403e61f1254.png"/>
  <manifest:file-entry manifest:media-type="image/png" manifest:full-path="Pictures/f0ad3aa7b99232d20ae9fff3cfd805d6.png"/>
  <manifest:file-entry manifest:media-type="image/png" manifest:full-path="Pictures/cefb4a54a4c4fc9c5d4e67758f442539.png"/>
  <manifest:file-entry manifest:media-type="image/png" manifest:full-path="Pictures/161b6674b2522fdc8b74b19675987488.png"/>
  <manifest:file-entry manifest:media-type="image/png" manifest:full-path="Pictures/bf932ca382d35ef736da635e74665c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azione:utility:ax_flusso_contabile_scm"/><text:bookmark-start text:name="__RefHeading___ax_flusso_contabile_scm_1"/><text:bookmark-start text:name="ax_flusso_contabile_scm"/>AX Flusso Contabile SCM<text:bookmark-end text:name="__RefHeading___ax_flusso_contabile_scm_1"/><text:bookmark-end text:name="ax_flusso_contabile_scm"/></text:h>
      <text:h text:style-name="Heading_20_2" text:outline-level="2"><text:bookmark-start text:name="__RefHeading___parametri_di_estrazione_2"/><text:bookmark-start text:name="parametri_di_estrazione"/>Parametri di estrazione<text:bookmark-end text:name="__RefHeading___parametri_di_estrazione_2"/><text:bookmark-end text:name="parametri_di_estrazione"/></text:h>
      <text:p text:style-name="Text_20_body">I parametri di lancio sono i classici azienda, anno, mese e mensilità, più il piano dei conti per consentire di estrarre il flusso anche con i piani della vecchia contabilità.</text:p>
      <text:p text:style-name="Text_20_body"><draw:frame draw:style-name="media" draw:name="0" text:anchor-type="as-char" draw:z-index="0" svg:width="20.32cm" style:rel-width="100%" svg:height="7.8052083333333cm" style:rel-height="scale"><draw:image xlink:href="Pictures/656070aa86e72ee64cc424c54bef8a6f.png" xlink:type="simple" xlink:show="embed" xlink:actuate="onLoad"/></draw:frame></text:p>
      <text:h text:style-name="Heading_20_3" text:outline-level="3"><text:bookmark-start text:name="__RefHeading___altre_opzioni_3"/><text:bookmark-start text:name="altre_opzioni"/>Altre Opzioni<text:bookmark-end text:name="__RefHeading___altre_opzioni_3"/><text:bookmark-end text:name="altre_opzioni"/></text:h>
      <text:h text:style-name="Heading_20_4" text:outline-level="4"><text:bookmark-start text:name="__RefHeading___forzatura_valori_cablati_per_raggruppamenti_contabili_4"/><text:bookmark-start text:name="forzatura_valori_cablati_per_raggruppamenti_contabili"/>Forzatura valori cablati per raggruppamenti contabili<text:bookmark-end text:name="__RefHeading___forzatura_valori_cablati_per_raggruppamenti_contabili_4"/><text:bookmark-end text:name="forzatura_valori_cablati_per_raggruppamenti_contabili"/></text:h>
      <text:p text:style-name="Text_20_body">Di default è abilitata l'estrazione con, eventuali, valori cablati per certi raggruppamenti contabili <text:a xlink:type="simple" xlink:href="#__RefHeading___forzatura_valori_cablati_per_raggruppamenti_contabili_33" text:style-name="Local_20_link" text:visited-style-name="Visited_20_Local_20_Link">vedi sezione omonima</text:a>.</text:p>
      <text:p text:style-name="Text_20_body">Quindi per estrarre i valori effettivi della hgag_movana bisogna togliere la spunta indicata al punto 2.</text:p>
      <text:p text:style-name="Text_20_body"><draw:frame draw:style-name="media" draw:name="1" text:anchor-type="as-char" draw:z-index="1" svg:width="19.870208333333cm" style:rel-width="100%" svg:height="20.663958333333cm" style:rel-height="scale"><draw:image xlink:href="Pictures/7ea104fc16cceb799e03971b92396908.png" xlink:type="simple" xlink:show="embed" xlink:actuate="onLoad"/></draw:frame></text:p>
      <text:p text:style-name="Horizontal_20_Line"/>
      <text:h text:style-name="Heading_20_3" text:outline-level="3"><text:bookmark-start text:name="__RefHeading___censimento_conti_economici_5"/><text:bookmark-start text:name="censimento_conti_economici"/>Censimento Conti Economici<text:bookmark-end text:name="__RefHeading___censimento_conti_economici_5"/><text:bookmark-end text:name="censimento_conti_economici"/></text:h>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ext:p text:style-name="tablealignleft">Per il corretto funzionamento dell'estrazione è molto importante che in applicativo zucchetti, nella definizione conto contabile, venga mantenuto il censimento di quali conti siano di tipo economico (rispetto ai conti patrimoniali).</text:p><text:p text:style-name="Text_20_body">Solo per i conti economici infatti vengono estratti i valori per <text:span text:style-name="Source_20_Text">Attività di Controllo</text:span>, <text:span text:style-name="Source_20_Text">Location</text:span> e <text:span text:style-name="Source_20_Text">Centro funzionale</text:span>.</text:p><text:p text:style-name="Text_20_body">Quindi il mancato censimento di un conto economico può avere un notevole impatto sulla corretta estrazione dei dati perchè i valori finali vengono raggruppati per le 3 dimensioni citate sopra e quindi risulteranno sicuramente dei valori errati qualora un conto economico non sia correttamente censito come tale.</text:p></table:table-cell></table:table-row></table:table></draw:text-box></draw:frame></text:p>
      <text:p text:style-name="Horizontal_20_Line"/>
      <text:h text:style-name="Heading_20_2" text:outline-level="2"><text:bookmark-start text:name="__RefHeading___elenco_campi_del_flusso_6"/><text:bookmark-start text:name="elenco_campi_del_flusso"/>Elenco Campi del flusso<text:bookmark-end text:name="__RefHeading___elenco_campi_del_flusso_6"/><text:bookmark-end text:name="elenco_campi_del_flusso"/></text:h>
      <table:table table:style-name="Table">
        <table:table-column/>
        <table:table-column/>
        <table:table-row>
          <table:table-cell office:value-type="string" table:style-name="tableheader">
            <text:p text:style-name="Table_20_Heading"> Nome Campo                                                   </text:p>
          </table:table-cell>
          <table:table-cell office:value-type="string" table:style-name="tableheader">
            <text:p text:style-name="Table_20_Heading"> Note                                                                                                                                              </text:p>
          </table:table-cell>
        </table:table-row>
        <table:table-row>
          <table:table-cell office:value-type="string" table:style-name="tablecell">
            <text:p text:style-name="tablealignleft"> LINENUM                                                      </text:p>
          </table:table-cell>
          <table:table-cell office:value-type="string" table:style-name="tablecell">
            <text:p text:style-name="tablealignleft"> Numero indice di riga, non ha alcun significato particolare                                                                                       </text:p>
          </table:table-cell>
        </table:table-row>
        <table:table-row>
          <table:table-cell office:value-type="string" table:style-name="tablecell">
            <text:p text:style-name="tablealignleft"> CURRENCYCODE                                                 </text:p>
          </table:table-cell>
          <table:table-cell office:value-type="string" table:style-name="tablecell">
            <text:p text:style-name="tablealignleft"> Valore fisso <text:span text:style-name="Source_20_Text">EUR</text:span>                                                                                                                              </text:p>
          </table:table-cell>
        </table:table-row>
        <table:table-row>
          <table:table-cell office:value-type="string" table:style-name="tablecell">
            <text:p text:style-name="tablealignleft"> <text:a xlink:type="simple" xlink:href="#__RefHeading___campo_journalname_7" text:style-name="Local_20_link" text:visited-style-name="Visited_20_Local_20_Link">JOURNALNAME</text:a>                           </text:p>
          </table:table-cell>
          <table:table-cell office:value-type="string" table:style-name="tablecell">
            <text:p text:style-name="tablealignleft"> Valori possibili: <text:span text:style-name="Source_20_Text">SP</text:span>, <text:span text:style-name="Source_20_Text">NP</text:span> o <text:span text:style-name="Source_20_Text">GP</text:span>                                                                                                         </text:p>
          </table:table-cell>
        </table:table-row>
        <table:table-row>
          <table:table-cell office:value-type="string" table:style-name="tablecell">
            <text:p text:style-name="tablealignleft"> A_TRANSYR                                                    </text:p>
          </table:table-cell>
          <table:table-cell office:value-type="string" table:style-name="tablecell">
            <text:p text:style-name="tablealignleft"> Anno di estrazione <text:span text:style-name="Source_20_Text">hgag_movana.qtyear</text:span>                                                                                                         </text:p>
          </table:table-cell>
        </table:table-row>
        <table:table-row>
          <table:table-cell office:value-type="string" table:style-name="tablecell">
            <text:p text:style-name="tablealignleft"> <text:a xlink:type="simple" xlink:href="#__RefHeading___campi_amountcurdebit_e_amountcurcredit_13" text:style-name="Local_20_link" text:visited-style-name="Visited_20_Local_20_Link">AMOUNTCURDEBIT</text:a>   </text:p>
          </table:table-cell>
          <table:table-cell office:value-type="string" table:style-name="tablecell">
            <text:p text:style-name="tablealignleft"> dare - avere                                                                                                                                      </text:p>
          </table:table-cell>
        </table:table-row>
        <table:table-row>
          <table:table-cell office:value-type="string" table:style-name="tablecell">
            <text:p text:style-name="tablealignleft"> <text:a xlink:type="simple" xlink:href="#__RefHeading___campi_amountcurdebit_e_amountcurcredit_13" text:style-name="Local_20_link" text:visited-style-name="Visited_20_Local_20_Link">AMOUNTCURCREDIT</text:a>  </text:p>
          </table:table-cell>
          <table:table-cell office:value-type="string" table:style-name="tablecell">
            <text:p text:style-name="tablealignleft"> avere - dare                                                                                                                                      </text:p>
          </table:table-cell>
        </table:table-row>
        <table:table-row>
          <table:table-cell office:value-type="string" table:style-name="tablecell">
            <text:p text:style-name="tablealignleft"> ACCOUNTTYPE                                                  </text:p>
          </table:table-cell>
          <table:table-cell office:value-type="string" table:style-name="tablecell">
            <text:p text:style-name="tablealignleft"> Valore fisso <text:span text:style-name="Source_20_Text">0</text:span>                                                                                                                                </text:p>
          </table:table-cell>
        </table:table-row>
        <table:table-row>
          <table:table-cell office:value-type="string" table:style-name="tablecell">
            <text:p text:style-name="tablealignleft"> <text:a xlink:type="simple" xlink:href="#__RefHeading___campo_company_9" text:style-name="Local_20_link" text:visited-style-name="Visited_20_Local_20_Link">COMPANY</text:a>                                   </text:p>
          </table:table-cell>
          <table:table-cell office:value-type="string" table:style-name="tablecell">
            <text:p text:style-name="tablealignleft"> Codice azienda con codifica AX                                                                                                                    </text:p>
          </table:table-cell>
        </table:table-row>
        <table:table-row>
          <table:table-cell office:value-type="string" table:style-name="tablecell">
            <text:p text:style-name="tablealignleft"> DOCUMENTDATE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text:a xlink:type="simple" xlink:href="#__RefHeading___campo_documentnum_10" text:style-name="Local_20_link" text:visited-style-name="Visited_20_Local_20_Link">DOCUMENTNUM</text:a>         </text:p>
          </table:table-cell>
          <table:table-cell office:value-type="string" table:style-name="tablecell">
            <text:p text:style-name="tablealignleft"> Periodo espresso in formati diversi e solo per alcuni conti                                                                                       </text:p>
          </table:table-cell>
        </table:table-row>
        <table:table-row>
          <table:table-cell office:value-type="string" table:style-name="tablecell">
            <text:p text:style-name="tablealignleft"> INVOICE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TRANSDATE                                                    </text:p>
          </table:table-cell>
          <table:table-cell office:value-type="string" table:style-name="tablecell">
            <text:p text:style-name="tablealignleft"> Ultimo giorno del mese di elaborazione, espresso nel formato <text:span text:style-name="Source_20_Text">GG/MM/AAAA</text:span>                                                                       </text:p>
          </table:table-cell>
        </table:table-row>
        <table:table-row>
          <table:table-cell office:value-type="string" table:style-name="tablecell">
            <text:p text:style-name="tablealignleft"> <text:a xlink:type="simple" xlink:href="#__RefHeading___campo_ledgerdimension_11" text:style-name="Local_20_link" text:visited-style-name="Visited_20_Local_20_Link">LEDGERDIMENSION</text:a>                   </text:p>
          </table:table-cell>
          <table:table-cell office:value-type="string" table:style-name="tablecell">
            <text:p text:style-name="tablealignleft"> Conto AX                                                                                                                                   </text:p>
          </table:table-cell>
        </table:table-row>
        <table:table-row>
          <table:table-cell office:value-type="string" table:style-name="tablecell">
            <text:p text:style-name="tablealignleft"> Area di Business                                             </text:p>
          </table:table-cell>
          <table:table-cell office:value-type="string" table:style-name="tablecell">
            <text:p text:style-name="tablealignleft"> Valore da anzianità/suddivisione <text:span text:style-name="Source_20_Text">hrdd_employee05.idpart17</text:span>                                                                                     </text:p>
          </table:table-cell>
        </table:table-row>
        <table:table-row>
          <table:table-cell office:value-type="string" table:style-name="tablecell">
            <text:p text:style-name="tablealignleft"> Attivita di controllo                                        </text:p>
          </table:table-cell>
          <table:table-cell office:value-type="string" table:style-name="tablecell">
            <text:p text:style-name="tablealignleft"> Vale <text:span text:style-name="Source_20_Text">CDL000</text:span> solo per i conti economici altrimenti è vuoto. Sempre vuoto per aziende <text:span text:style-name="Source_20_Text">009002</text:span>, <text:span text:style-name="Source_20_Text">009005</text:span>  </text:p>
          </table:table-cell>
        </table:table-row>
        <table:table-row>
          <table:table-cell office:value-type="string" table:style-name="tablecell">
            <text:p text:style-name="tablealignleft"> <text:a xlink:type="simple" xlink:href="#__RefHeading___campo_centro_funzionale_14" text:style-name="Local_20_link" text:visited-style-name="Visited_20_Local_20_Link">Centro Funzionale</text:a>               </text:p>
          </table:table-cell>
          <table:table-cell office:value-type="string" table:style-name="tablecell">
            <text:p text:style-name="tablealignleft"> Valore da anzianità/suddivisione - Soggetto a regole privacy                                                                                      </text:p>
          </table:table-cell>
        </table:table-row>
        <table:table-row>
          <table:table-cell office:value-type="string" table:style-name="tablecell">
            <text:p text:style-name="tablealignleft"> Conto Bancario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Intercompany                                                 </text:p>
          </table:table-cell>
          <table:table-cell office:value-type="string" table:style-name="tablecell">
            <text:p text:style-name="tablealignleft"> Valore fisso <text:span text:style-name="Source_20_Text">00000</text:span>                                                                                                                            </text:p>
          </table:table-cell>
        </table:table-row>
        <table:table-row>
          <table:table-cell office:value-type="string" table:style-name="tablecell">
            <text:p text:style-name="tablealignleft"> <text:a xlink:type="simple" xlink:href="#__RefHeading___campo_location_17" text:style-name="Local_20_link" text:visited-style-name="Visited_20_Local_20_Link">Location</text:a>                                 </text:p>
          </table:table-cell>
          <table:table-cell office:value-type="string" table:style-name="tablecell">
            <text:p text:style-name="tablealignleft"> Da anzianità/suddivisione hrdd_employee05.idpart16  - Soggetto a regole privacy                                                                             </text:p>
          </table:table-cell>
        </table:table-row>
        <table:table-row>
          <table:table-cell office:value-type="string" table:style-name="tablecell">
            <text:p text:style-name="tablealignleft"> Matricola                                                    </text:p>
          </table:table-cell>
          <table:table-cell office:value-type="string" table:style-name="tablecell">
            <text:p text:style-name="tablealignleft"> Cod dipendente Zucchetti da <text:span text:style-name="Source_20_Text">hgag_movana.idemploy</text:span>                                                                                              </text:p>
          </table:table-cell>
        </table:table-row>
        <table:table-row>
          <table:table-cell office:value-type="string" table:style-name="tablecell">
            <text:p text:style-name="tablealignleft"> Mercato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text:a xlink:type="simple" xlink:href="#__RefHeading___campo_organizzazione_15" text:style-name="Local_20_link" text:visited-style-name="Visited_20_Local_20_Link">Organizzazione</text:a>                     </text:p>
          </table:table-cell>
          <table:table-cell office:value-type="string" table:style-name="tablecell">
            <text:p text:style-name="tablealignleft"> Da anzianità/suddivisione hrdd_employee05.idpart26                                                                                                </text:p>
          </table:table-cell>
        </table:table-row>
        <table:table-row>
          <table:table-cell office:value-type="string" table:style-name="tablecell">
            <text:p text:style-name="tablealignleft"> Targa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text:a xlink:type="simple" xlink:href="#__RefHeading___campo_txt_16" text:style-name="Local_20_link" text:visited-style-name="Visited_20_Local_20_Link">TXT</text:a>                                           </text:p>
          </table:table-cell>
          <table:table-cell office:value-type="string" table:style-name="tablecell">
            <text:p text:style-name="tablealignleft"> Valore composto di etichetta variabile più il periodo                                                                                             </text:p>
          </table:table-cell>
        </table:table-row>
        <table:table-row>
          <table:table-cell office:value-type="string" table:style-name="tablecell">
            <text:p text:style-name="tablealignleft"> EXCHRATE                                                     </text:p>
          </table:table-cell>
          <table:table-cell office:value-type="string" table:style-name="tablecell">
            <text:p text:style-name="tablealignleft"> Valore fisso <text:span text:style-name="Source_20_Text">100.00</text:span>                                                                                                                           </text:p>
          </table:table-cell>
        </table:table-row>
        <table:table-row>
          <table:table-cell office:value-type="string" table:style-name="tablecell">
            <text:p text:style-name="tablealignleft"> OFFSETLEDGERDIMENSION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Area_di_Business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Attivita_di_controllo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Centro_Funzionale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Conto_Bancario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Intercompany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Location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Matricola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Mercato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Organizzazione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Targa_2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OFFSETCOMPANY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OFFSETACCOUNTTYPE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PAYMREFERENCE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PAYMID                                                       </text:p>
          </table:table-cell>
          <table:table-cell office:value-type="string" table:style-name="tablecell">
            <text:p text:style-name="tablealignleft"> <text:span text:style-name="Source_20_Text">Vuoto</text:span>                                                                                                                                         </text:p>
          </table:table-cell>
        </table:table-row>
        <table:table-row>
          <table:table-cell office:value-type="string" table:style-name="tablecell">
            <text:p text:style-name="tablealignleft"> ReverseEntry                                                 </text:p>
          </table:table-cell>
          <table:table-cell office:value-type="string" table:style-name="tablecell">
            <text:p text:style-name="tablealignleft"> Se <text:span text:style-name="Source_20_Text">journalname</text:span> = <text:span text:style-name="Source_20_Text">SP</text:span> allora è <text:span text:style-name="Source_20_Text">1</text:span> altrimenti è <text:span text:style-name="Source_20_Text">Vuoto</text:span>                                                                                 </text:p>
          </table:table-cell>
        </table:table-row>
        <table:table-row>
          <table:table-cell office:value-type="string" table:style-name="tablecell">
            <text:p text:style-name="tablealignleft"> ReverseDate                                                  </text:p>
          </table:table-cell>
          <table:table-cell office:value-type="string" table:style-name="tablecell">
            <text:p text:style-name="tablealignleft"> Se <text:span text:style-name="Source_20_Text">journalname</text:span> = <text:span text:style-name="Source_20_Text">SP</text:span> allora è il primo giorno del <text:span text:style-name="Source_20_Text">mese di elaborazione + 1</text:span> espresso nel formato <text:span text:style-name="Source_20_Text">GG/MM/AAAA</text:span> altrimenti è <text:span text:style-name="Source_20_Text">Vuoto</text:span>  </text:p>
          </table:table-cell>
        </table:table-row>
      </table:table>
      <text:h text:style-name="Heading_20_3" text:outline-level="3"><text:bookmark-start text:name="__RefHeading___campo_journalname_7"/><text:bookmark-start text:name="campo_journalname"/>Campo JOURNALNAME<text:bookmark-end text:name="__RefHeading___campo_journalname_7"/><text:bookmark-end text:name="campo_journalname"/></text:h>
      <text:p text:style-name="Text_20_body">Nella tabella <text:span text:style-name="Source_20_Text">scm_ax_journalname_per_raggruppamento_e_piano</text:span> abbiamo il censimento di quale JournalName deve uscire per un certo <text:span text:style-name="Source_20_Text">raggruppamento</text:span> di un certo <text:span text:style-name="Source_20_Text">piano dei conti</text:span>.</text:p>
      <text:p text:style-name="Text_20_body">La gestione di questa tabella è disponibile nella sezione raccordi dell'utility.</text:p>
      <text:p text:style-name="Text_20_body">È possibile specificare che un certo JournalName debba uscire solo per una <text:span text:style-name="Source_20_Text">azienda specifica</text:span>. Quando non viene specificata l'azienda vale per tutte.</text:p>
      <text:p text:style-name="Text_20_body"><draw:frame draw:style-name="media" draw:name="2" text:anchor-type="as-char" draw:z-index="2" svg:width="18.811875cm" style:rel-width="100%" svg:height="16.430625cm" style:rel-height="scale"><draw:image xlink:href="Pictures/71566275d0061764805fa2da76dacdf5.png" xlink:type="simple" xlink:show="embed" xlink:actuate="onLoad"/></draw:frame></text:p>
      <text:p text:style-name="Text_20_body">In caso il piano dei conti sia della <text:span text:style-name="Source_20_Text">vecchia contabilità (00100 e 00300)</text:span> viene applicata la vecchia regola per cui quando il codice <text:span text:style-name="Source_20_Text">conto inizia per G</text:span> allora JournalName è valorizzato con <text:span text:style-name="Source_20_Text">NP</text:span></text:p>
      <text:p text:style-name="Text_20_body">In tutti gli <text:span text:style-name="Source_20_Text">altri casi</text:span>, quando per il conto non è applicabile nessuna delle regole specificate in precedenza, allora JournalName è valorizzato con <text:span text:style-name="Source_20_Text">GP</text:span>.</text:p>
      <text:h text:style-name="Heading_20_4" text:outline-level="4"><text:bookmark-start text:name="__RefHeading___eccezione_mese_8"/><text:bookmark-start text:name="eccezione_mese"/>Eccezione Mese<text:bookmark-end text:name="__RefHeading___eccezione_mese_8"/><text:bookmark-end text:name="eccezione_mese"/></text:h>
      <text:p text:style-name="Text_20_body">NB. Questa eccezione <text:span text:style-name="Source_20_Text">ha priorità</text:span> sulle regole indicate sopra.</text:p>
      <text:p text:style-name="Text_20_body">Nella tabella delle utility <text:span text:style-name="Source_20_Text">scm_ax_forzature_journalname_new</text:span> è possibile indicare che per un dato <text:span text:style-name="Source_20_Text">mese</text:span>, <text:span text:style-name="Source_20_Text">raggruppamento</text:span> e <text:span text:style-name="Source_20_Text">piano dei conti</text:span> debba uscire un valore arbitrario.</text:p>
      <text:p text:style-name="Text_20_body">La gestione di questa tabella è disponibile nella sezione raccordi dell'utility</text:p>
      <text:p text:style-name="Text_20_body"><draw:frame draw:style-name="media" draw:name="3" text:anchor-type="as-char" draw:z-index="3" svg:width="19.076458333333cm" style:rel-width="100%" svg:height="15.927916666667cm" style:rel-height="scale"><draw:image xlink:href="Pictures/f9843b7cae9bced1e3cb5e6558ca5b94.png" xlink:type="simple" xlink:show="embed" xlink:actuate="onLoad"/></draw:frame></text:p>
      <text:p text:style-name="Horizontal_20_Line"/>
      <text:h text:style-name="Heading_20_3" text:outline-level="3"><text:bookmark-start text:name="__RefHeading___campo_company_9"/><text:bookmark-start text:name="campo_company"/>Campo COMPANY<text:bookmark-end text:name="__RefHeading___campo_company_9"/><text:bookmark-end text:name="campo_company"/></text:h>
      <text:p text:style-name="Text_20_body">In AX le aziende hanno una codifica diversa da quella Zucchetti. </text:p>
      <text:p text:style-name="Text_20_body">Questo censimento <text:span text:style-name="Source_20_Text">non</text:span> è disponibile nella sezione raccordi dell'utility, ma è cablato nella query (perchè non ci aspettiamo grossi cambiamenti nel tempo):</text:p>
      <table:table table:style-name="Table">
        <table:table-column/>
        <table:table-column/>
        <table:table-row>
          <table:table-cell office:value-type="string" table:style-name="tableheader">
            <text:p text:style-name="Table_20_Heading">  Cod Azienda Zucchetti  </text:p>
          </table:table-cell>
          <table:table-cell office:value-type="string" table:style-name="tableheader">
            <text:p text:style-name="Table_20_Heading">  Cod Azienda AX  </text:p>
          </table:table-cell>
        </table:table-row>
        <table:table-row>
          <table:table-cell office:value-type="string" table:style-name="tablecell">
            <text:p text:style-name="tablealigncenter">  000031                </text:p>
          </table:table-cell>
          <table:table-cell office:value-type="string" table:style-name="tablecell">
            <text:p text:style-name="tablealigncenter">  SM01            </text:p>
          </table:table-cell>
        </table:table-row>
        <table:table-row>
          <table:table-cell office:value-type="string" table:style-name="tablecell">
            <text:p text:style-name="tablealigncenter">  000009                </text:p>
          </table:table-cell>
          <table:table-cell office:value-type="string" table:style-name="tablecell">
            <text:p text:style-name="tablealigncenter">  IT02            </text:p>
          </table:table-cell>
        </table:table-row>
        <table:table-row>
          <table:table-cell office:value-type="string" table:style-name="tablecell">
            <text:p text:style-name="tablealigncenter">  000005                </text:p>
          </table:table-cell>
          <table:table-cell office:value-type="string" table:style-name="tablecell">
            <text:p text:style-name="tablealigncenter">  IT01            </text:p>
          </table:table-cell>
        </table:table-row>
        <table:table-row>
          <table:table-cell office:value-type="string" table:style-name="tablecell">
            <text:p text:style-name="tablealigncenter">  tutte le altre        </text:p>
          </table:table-cell>
          <table:table-cell office:value-type="string" table:style-name="tablecell">
            <text:p text:style-name="tablealigncenter">  AA              </text:p>
          </table:table-cell>
        </table:table-row>
      </table:table>
      <text:p text:style-name="Horizontal_20_Line"/>
      <text:h text:style-name="Heading_20_3" text:outline-level="3"><text:bookmark-start text:name="__RefHeading___campo_documentnum_10"/><text:bookmark-start text:name="campo_documentnum"/>Campo DOCUMENTNUM<text:bookmark-end text:name="__RefHeading___campo_documentnum_10"/><text:bookmark-end text:name="campo_documentnum"/></text:h>
      <text:p text:style-name="Text_20_body"><text:span text:style-name="Source_20_Text">DOCUMENTNUM</text:span> è una specie di etichetta che rappresenta il periodo di estrazione, formattato secondo regole specifiche. È valorizzato solo per alcuni conti.</text:p>
      <text:p text:style-name="Text_20_body">Le regole per determinare quale formato sia associato a quale conto sono censite nella tabella delle utility <text:span text:style-name="Source_20_Text">scm_ax_formato_data_documentnum</text:span>, la cui gestione è presente nella sezione raccordi.</text:p>
      <text:p text:style-name="Text_20_body">Il campo piano dei conti è obbligatorio: se un certo formato ABCD deve essere applicato al conto XYZZY su tutti i piani dei conti, allora bisogna censire il conto XYZZY tante volte quanti sono i piani.</text:p>
      <text:p text:style-name="Text_20_body"><draw:frame draw:style-name="media" draw:name="4" text:anchor-type="as-char" draw:z-index="4" svg:width="18.944166666667cm" style:rel-width="100%" svg:height="15.425208333333cm" style:rel-height="scale"><draw:image xlink:href="Pictures/ddd944f8c66b476da980d8a9ebe705e2.png" xlink:type="simple" xlink:show="embed" xlink:actuate="onLoad"/></draw:frame></text:p>
      <text:p text:style-name="Text_20_body">Riepilogo <text:span text:style-name="Source_20_Text">formati</text:span> disponibili:</text:p>
      <table:table table:style-name="Table">
        <table:table-column/>
        <table:table-column/>
        <table:table-column/>
        <table:table-row>
          <table:table-cell office:value-type="string" table:style-name="tableheader">
            <text:p text:style-name="Table_20_Heading"> Formato       </text:p>
          </table:table-cell>
          <table:table-cell office:value-type="string" table:style-name="tableheader">
            <text:p text:style-name="Table_20_Heading"> Periodo estrazione scelto    </text:p>
          </table:table-cell>
          <table:table-cell office:value-type="string" table:style-name="tableheader">
            <text:p text:style-name="Table_20_Heading"> Valore risultante  </text:p>
          </table:table-cell>
        </table:table-row>
        <table:table-row>
          <table:table-cell office:value-type="string" table:style-name="tablecell">
            <text:p text:style-name="tablealignleft"> YYYY          </text:p>
          </table:table-cell>
          <table:table-cell office:value-type="string" table:style-name="tablecell">
            <text:p text:style-name="tablealignleft"> Dicembre 2023                </text:p>
          </table:table-cell>
          <table:table-cell office:value-type="string" table:style-name="tablecell">
            <text:p text:style-name="tablealignleft"> 2023               </text:p>
          </table:table-cell>
        </table:table-row>
        <table:table-row>
          <table:table-cell office:value-type="string" table:style-name="tablecell">
            <text:p text:style-name="tablealignleft"> YYYYMM        </text:p>
          </table:table-cell>
          <table:table-cell office:value-type="string" table:style-name="tablecell">
            <text:p text:style-name="tablealignleft"> Dicembre 2023 Mens. normale  </text:p>
          </table:table-cell>
          <table:table-cell office:value-type="string" table:style-name="tablecell">
            <text:p text:style-name="tablealignleft"> 202312             </text:p>
          </table:table-cell>
        </table:table-row>
        <table:table-row>
          <table:table-cell office:value-type="string" table:style-name="tablecell">
            <text:p text:style-name="tablealignleft"> YYYYMM        </text:p>
          </table:table-cell>
          <table:table-cell office:value-type="string" table:style-name="tablecell">
            <text:p text:style-name="tablealignleft"> Dicembre 2023 13esima Mens.  </text:p>
          </table:table-cell>
          <table:table-cell office:value-type="string" table:style-name="tablecell">
            <text:p text:style-name="tablealignleft"> 202313             </text:p>
          </table:table-cell>
        </table:table-row>
        <table:table-row>
          <table:table-cell office:value-type="string" table:style-name="tablecell">
            <text:p text:style-name="tablealignleft"> YYYY WELFARE  </text:p>
          </table:table-cell>
          <table:table-cell office:value-type="string" table:style-name="tablecell">
            <text:p text:style-name="tablealignleft"> Marzo 2023                   </text:p>
          </table:table-cell>
          <table:table-cell office:value-type="string" table:style-name="tablecell">
            <text:p text:style-name="tablealignleft"> 2023 WELFARE       </text:p>
          </table:table-cell>
        </table:table-row>
      </table:table>
      <text:p text:style-name="Text_20_body">Solo per certi raggruppamenti viene mostrato il valore <text:span text:style-name="Source_20_Text">Anno + WELFARE</text:span>.</text:p>
      <text:p text:style-name="Text_20_body">I <text:span text:style-name="Source_20_Text">raggruppamenti Welfare</text:span> sono censiti nella tabella <text:span text:style-name="Source_20_Text">scm_ax_raggruppamenti_welfare</text:span>, ma la gestione non è al momento disponibile da utility:</text:p>
      <text:p text:style-name="Text_20_body">Al momento in tabella sono censiti questi raggruppamenti:</text:p>
      <table:table table:style-name="Table">
        <table:table-column/>
        <table:table-column/>
        <table:table-row>
          <table:table-cell office:value-type="string" table:style-name="tableheader">
            <text:p text:style-name="Table_20_Heading"> Raggruppamento  </text:p>
          </table:table-cell>
          <table:table-cell office:value-type="string" table:style-name="tableheader">
            <text:p text:style-name="Table_20_Heading"> Piano dei conti  </text:p>
          </table:table-cell>
        </table:table-row>
        <table:table-row>
          <table:table-cell office:value-type="string" table:style-name="tablecell">
            <text:p text:style-name="tablealignleft"> 09948           </text:p>
          </table:table-cell>
          <table:table-cell office:value-type="string" table:style-name="tablecell">
            <text:p text:style-name="tablealignleft"> 00100            </text:p>
          </table:table-cell>
        </table:table-row>
        <table:table-row>
          <table:table-cell office:value-type="string" table:style-name="tablecell">
            <text:p text:style-name="tablealignleft"> 09948           </text:p>
          </table:table-cell>
          <table:table-cell office:value-type="string" table:style-name="tablecell">
            <text:p text:style-name="tablealignleft"> 00300            </text:p>
          </table:table-cell>
        </table:table-row>
        <table:table-row>
          <table:table-cell office:value-type="string" table:style-name="tablecell">
            <text:p text:style-name="tablealignleft"> 09948           </text:p>
          </table:table-cell>
          <table:table-cell office:value-type="string" table:style-name="tablecell">
            <text:p text:style-name="tablealignleft"> 01000            </text:p>
          </table:table-cell>
        </table:table-row>
        <table:table-row>
          <table:table-cell office:value-type="string" table:style-name="tablecell">
            <text:p text:style-name="tablealignleft"> 09948           </text:p>
          </table:table-cell>
          <table:table-cell office:value-type="string" table:style-name="tablecell">
            <text:p text:style-name="tablealignleft"> 03000            </text:p>
          </table:table-cell>
        </table:table-row>
      </table:table>
      <text:p text:style-name="Horizontal_20_Line"/>
      <text:h text:style-name="Heading_20_3" text:outline-level="3"><text:bookmark-start text:name="__RefHeading___campo_ledgerdimension_11"/><text:bookmark-start text:name="campo_ledgerdimension"/>Campo LEDGERDIMENSION<text:bookmark-end text:name="__RefHeading___campo_ledgerdimension_11"/><text:bookmark-end text:name="campo_ledgerdimension"/></text:h>
      <text:p text:style-name="Text_20_body"><text:span text:style-name="Source_20_Text">LEDGERDIMENSION</text:span> rappresenta il conto contabile AX e, se non sono specificate forzature tramite la gestione <text:span text:style-name="Source_20_Text"><text:a xlink:type="simple" xlink:href="#__RefHeading___trasformazioni_conti_25" text:style-name="Local_20_link" text:visited-style-name="Visited_20_Local_20_Link">Trasformazioni Conti</text:a></text:span>, è uguale al conto Zucchetti.</text:p>
      <text:h text:style-name="Heading_20_4" text:outline-level="4"><text:bookmark-start text:name="__RefHeading___eccezione_per_vecchia_contabilita_12"/><text:bookmark-start text:name="eccezione_per_vecchia_contabilita"/>Eccezione per Vecchia contabilità<text:bookmark-end text:name="__RefHeading___eccezione_per_vecchia_contabilita_12"/><text:bookmark-end text:name="eccezione_per_vecchia_contabilita"/></text:h>
      <text:p text:style-name="Text_20_body">Per i piani dei conti della <text:span text:style-name="Source_20_Text">vecchia contabilità</text:span> è presente una gestione separata di raccordo tra conto Zucchetti e conto AX. Per questioni tecniche della query è mantenuta separatamente dall'altra gestione di trasformazione conti.</text:p>
      <text:p text:style-name="Text_20_body">Il censimento di questi raccordi è salvato nella tabella <text:span text:style-name="Source_20_Text">scm_ax_raccordi_conti_new</text:span> e la gestione è presente nella sezione raccordi dell'Utility.</text:p>
      <text:p text:style-name="Text_20_body">Il piano dei conti è obbligatorio quindi è assai probabile che un conto vada censito più volte se valido per più piani dei conti.</text:p>
      <text:p text:style-name="Text_20_body"><text:span text:style-name="Source_20_Text">NB</text:span> Questa gestione si applica solo per i piani <text:span text:style-name="Source_20_Text">00100</text:span> e <text:span text:style-name="Source_20_Text">00300</text:span>. </text:p>
      <text:p text:style-name="Text_20_body"><draw:frame draw:style-name="media" draw:name="5" text:anchor-type="as-char" draw:z-index="5" svg:width="19.3675cm" style:rel-width="100%" svg:height="15.504583333333cm" style:rel-height="scale"><draw:image xlink:href="Pictures/db3a971dd470fccc6117a2a59d055db1.png" xlink:type="simple" xlink:show="embed" xlink:actuate="onLoad"/></draw:frame></text:p>
      <text:p text:style-name="Horizontal_20_Line"/>
      <text:h text:style-name="Heading_20_3" text:outline-level="3"><text:bookmark-start text:name="__RefHeading___campi_amountcurdebit_e_amountcurcredit_13"/><text:bookmark-start text:name="campi_amountcurdebit_e_amountcurcredit"/>Campi AMOUNTCURDEBIT e AMOUNTCURCREDIT<text:bookmark-end text:name="__RefHeading___campi_amountcurdebit_e_amountcurcredit_13"/><text:bookmark-end text:name="campi_amountcurdebit_e_amountcurcredit"/></text:h>
      <text:p text:style-name="Text_20_body">I conti che hanno <text:span text:style-name="Source_20_Text">hgag_movana.idmarkacc = D</text:span> vengono etichettati con <text:span text:style-name="Source_20_Text">dare</text:span> e i conti che hanno <text:span text:style-name="Source_20_Text">hgag_movana.idmarkacc = A</text:span> con <text:span text:style-name="Source_20_Text">avere</text:span>.</text:p>
      <text:p text:style-name="Text_20_body">Dopo i vari raccordi, somme e accorpamenti, le righe di quei conti che risultassero con <text:span text:style-name="Source_20_Text">dare = avere</text:span> vengono scartate. </text:p>
      <text:p text:style-name="Text_20_body"><text:span text:style-name="Source_20_Text">AMOUNTCURDEBIT</text:span> viene calcolato facendo <text:span text:style-name="Source_20_Text">dare - avere</text:span>. Se il risultato di questa differenza è negativo allora <text:span text:style-name="Source_20_Text">AMOUNTCURDEBIT</text:span> viene valorizzato con 0.</text:p>
      <text:p text:style-name="Text_20_body"><text:span text:style-name="Source_20_Text">AMOUNTCURCREDIT</text:span> viene calcolato facendo <text:span text:style-name="Source_20_Text">avere - dare</text:span>. Se il risultato di questa differenza è negativo allora <text:span text:style-name="Source_20_Text">AMOUNTCURCREDIT</text:span> viene valorizzato con 0.</text:p>
      <text:p text:style-name="Text_20_body">Quindi risulterà sempre o una o l'altra delle due seguenti casistiche:</text:p>
      <text:list text:style-name="Numbering_20_1" text:continue-numbering="false">
        <text:list-item>
          <text:p text:style-name="Numbering_20_1_Content_First"> <text:span text:style-name="Source_20_Text">AMOUNTCURDEBIT = 0</text:span> con <text:span text:style-name="Source_20_Text">AMOUNTCURCREDIT &gt; 0</text:span></text:p>
        </text:list-item>
        <text:list-item>
          <text:p text:style-name="Numbering_20_1_Content_Last"> <text:span text:style-name="Source_20_Text">AMOUNTCURDEBIT &gt; 0</text:span> con <text:span text:style-name="Source_20_Text">AMOUNTCURCREDIT = 0</text:span></text:p>
        </text:list-item>
      </text:list>
      <text:p text:style-name="Text_20_body">Quindi non verrà mai estratta nel flusso la casistica:</text:p>
      <text:list text:style-name="List_20_1" text:continue-numbering="false">
        <text:list-item>
          <text:p text:style-name="LastListParagraph_List_20_1_Content_First"> <text:span text:style-name="Source_20_Text">AMOUNTCURDEBIT = 0</text:span> con <text:span text:style-name="Source_20_Text">AMOUNTCURCREDIT = 0</text:span></text:p>
        </text:list-item>
      </text:list>
      <text:p text:style-name="Horizontal_20_Line"/>
      <text:h text:style-name="Heading_20_3" text:outline-level="3"><text:bookmark-start text:name="__RefHeading___campo_centro_funzionale_14"/><text:bookmark-start text:name="campo_centro_funzionale"/>Campo Centro Funzionale<text:bookmark-end text:name="__RefHeading___campo_centro_funzionale_14"/><text:bookmark-end text:name="campo_centro_funzionale"/></text:h>
      <text:p text:style-name="Text_20_body">Il valore è preso da <text:span text:style-name="Source_20_Text">hrdd_employee05.idpart24</text:span>, ma quando <text:span text:style-name="Source_20_Text">idpart24</text:span> è vuoto (in teoria non dovrebbe capitare) viene valorizzato con <text:span text:style-name="Source_20_Text">99999</text:span></text:p>
      <text:p text:style-name="Text_20_body">Viene estratto solo per i <text:span text:style-name="Source_20_Text"><text:a xlink:type="simple" xlink:href="#__RefHeading___censimento_conti_economici_5" text:style-name="Local_20_link" text:visited-style-name="Visited_20_Local_20_Link">Conti Economici</text:a></text:span> altrimenti viene lasciato vuoto.</text:p>
      <text:p text:style-name="Text_20_body"><text:a xlink:type="simple" xlink:href="#__RefHeading___privacy_centro_funzionale_22" text:style-name="Local_20_link" text:visited-style-name="Visited_20_Local_20_Link">Regole privacy</text:a></text:p>
      <text:p text:style-name="Horizontal_20_Line"/>
      <text:h text:style-name="Heading_20_3" text:outline-level="3"><text:bookmark-start text:name="__RefHeading___campo_organizzazione_15"/><text:bookmark-start text:name="campo_organizzazione"/>Campo Organizzazione<text:bookmark-end text:name="__RefHeading___campo_organizzazione_15"/><text:bookmark-end text:name="campo_organizzazione"/></text:h>
      <text:p text:style-name="Text_20_body">Valore estratto da <text:span text:style-name="Source_20_Text">hrdd_employee05</text:span><text:span text:style-name="Source_20_Text"><text:span text:style-name="Strong_20_Emphasis">.</text:span></text:span><text:span text:style-name="Source_20_Text">idpart26</text:span> (tabella anzianità/suddivisione)</text:p>
      <text:p text:style-name="Text_20_body">Modalità di estrazione fino a fine 2022 (click per espandere)</text:p>
      <text:p text:style-name="Text_20_body">Il valore esposto nel flusso è ottenuto applicando le regole di codifica della tabella sottostante al campo <text:span text:style-name="Source_20_Text">IDSUBDIV3</text:span> della tabella <text:span text:style-name="Source_20_Text">hgag_movana</text:span> che rappresenta l'internal order (che sarebbe il campo <text:span text:style-name="Source_20_Text">idintord</text:span> della tabella <text:span text:style-name="Source_20_Text">hrdd_employee11</text:span> Rapporto/Organico). Queste regole sono cablate nella query e non sono disponibili nella gestione raccordi dell'utility.</text:p>
      <table:table table:style-name="Table">
        <table:table-column/>
        <table:table-column/>
        <table:table-column/>
        <table:table-column/>
        <table:table-row>
          <table:table-cell office:value-type="string" table:style-name="tableheader" table:number-columns-spanned="2">
            <text:p text:style-name="Table_20_Heading">  Se valore IDSUBDIV3              </text:p>
          </table:table-cell>
          <table:covered-table-cell/>
          <table:table-cell office:value-type="string" table:style-name="tableheader" table:number-columns-spanned="2">
            <text:p text:style-name="Table_20_Heading">  Trasformazione                                 </text:p>
          </table:table-cell>
          <table:covered-table-cell/>
        </table:table-row>
        <table:table-row>
          <table:table-cell office:value-type="string" table:style-name="tablecell">
            <text:p text:style-name="tablealignleft"> è uguale a                </text:p>
          </table:table-cell>
          <table:table-cell office:value-type="string" table:style-name="tablecell">
            <text:p text:style-name="tablealignleft"> UT_KM  </text:p>
          </table:table-cell>
          <table:table-cell office:value-type="string" table:style-name="tablecell">
            <text:p text:style-name="tablealignleft"> rimpiazza interamente con          </text:p>
          </table:table-cell>
          <table:table-cell office:value-type="string" table:style-name="tablecell">
            <text:p text:style-name="tablealignleft"> BU_ELE     </text:p>
          </table:table-cell>
        </table:table-row>
        <table:table-row>
          <table:table-cell office:value-type="string" table:style-name="tablecell">
            <text:p text:style-name="tablealignleft"> è uguale a                </text:p>
          </table:table-cell>
          <table:table-cell office:value-type="string" table:style-name="tablecell">
            <text:p text:style-name="tablealignleft"> UT_AW  </text:p>
          </table:table-cell>
          <table:table-cell office:value-type="string" table:style-name="tablecell">
            <text:p text:style-name="tablealignleft"> rimpiazza interamente con          </text:p>
          </table:table-cell>
          <table:table-cell office:value-type="string" table:style-name="tablecell">
            <text:p text:style-name="tablealignleft"> BU_LAV     </text:p>
          </table:table-cell>
        </table:table-row>
        <table:table-row>
          <table:table-cell office:value-type="string" table:style-name="tablecell">
            <text:p text:style-name="tablealignleft"> inizia per                </text:p>
          </table:table-cell>
          <table:table-cell office:value-type="string" table:style-name="tablecell">
            <text:p text:style-name="tablealignleft"> BU_    </text:p>
          </table:table-cell>
          <table:table-cell office:value-type="string" table:style-name="tablecell" table:number-columns-spanned="2">
            <text:p text:style-name="tablealigncenter">  lascia valore inalterato                      </text:p>
          </table:table-cell>
          <table:covered-table-cell/>
        </table:table-row>
        <table:table-row>
          <table:table-cell office:value-type="string" table:style-name="tablecell">
            <text:p text:style-name="tablealignleft"> inizia per                </text:p>
          </table:table-cell>
          <table:table-cell office:value-type="string" table:style-name="tablecell">
            <text:p text:style-name="tablealignleft"> PU_    </text:p>
          </table:table-cell>
          <table:table-cell office:value-type="string" table:style-name="tablecell">
            <text:p text:style-name="tablealignleft"> sostituisci primi 3 caratteri con  </text:p>
          </table:table-cell>
          <table:table-cell office:value-type="string" table:style-name="tablecell">
            <text:p text:style-name="tablealignleft"> BU_        </text:p>
          </table:table-cell>
        </table:table-row>
        <table:table-row>
          <table:table-cell office:value-type="string" table:style-name="tablecell">
            <text:p text:style-name="tablealignleft"> inizia per                </text:p>
          </table:table-cell>
          <table:table-cell office:value-type="string" table:style-name="tablecell">
            <text:p text:style-name="tablealignleft"> UT_    </text:p>
          </table:table-cell>
          <table:table-cell office:value-type="string" table:style-name="tablecell">
            <text:p text:style-name="tablealignleft"> rimpiazza interamente con          </text:p>
          </table:table-cell>
          <table:table-cell office:value-type="string" table:style-name="tablecell">
            <text:p text:style-name="tablealignleft"> UT_DINDLE  </text:p>
          </table:table-cell>
        </table:table-row>
        <table:table-row>
          <table:table-cell office:value-type="string" table:style-name="tablecell" table:number-columns-spanned="2">
            <text:p text:style-name="tablealignleft"> Nessuna delle precedenti          </text:p>
          </table:table-cell>
          <table:covered-table-cell/>
          <table:table-cell office:value-type="string" table:style-name="tablecell">
            <text:p text:style-name="tablealignleft"> rimpiazza interamente con          </text:p>
          </table:table-cell>
          <table:table-cell office:value-type="string" table:style-name="tablecell">
            <text:p text:style-name="tablealignleft"> UT_DINDLE  </text:p>
          </table:table-cell>
        </table:table-row>
      </table:table>
      <text:p text:style-name="Horizontal_20_Line"/>
      <text:h text:style-name="Heading_20_3" text:outline-level="3"><text:bookmark-start text:name="__RefHeading___campo_txt_16"/><text:bookmark-start text:name="campo_txt"/>Campo TXT<text:bookmark-end text:name="__RefHeading___campo_txt_16"/><text:bookmark-end text:name="campo_txt"/></text:h>
      <text:p text:style-name="Text_20_body">Questo valore è composto da un'etichetta più il periodo di estrazione anno e mese nel formato <text:span text:style-name="Source_20_Text">AAAA/MM</text:span> (periodo e etichetta sono separati da un carattere spazio).</text:p>
      <text:p text:style-name="Text_20_body">Queste sono le regole per determinare l'etichetta:</text:p>
      <table:table table:style-name="Table">
        <table:table-column/>
        <table:table-column/>
        <table:table-row>
          <table:table-cell office:value-type="string" table:style-name="tableheader">
            <text:p text:style-name="Table_20_Heading"> Criterio                                                                                                                        </text:p>
          </table:table-cell>
          <table:table-cell office:value-type="string" table:style-name="tableheader">
            <text:p text:style-name="Table_20_Heading"> Etichetta                        </text:p>
          </table:table-cell>
        </table:table-row>
        <table:table-row>
          <table:table-cell office:value-type="string" table:style-name="tablecell">
            <text:p text:style-name="tablealignleft"> Codice azienda (hgag_movana.<text:span text:style-name="Source_20_Text">idcompany</text:span>) è <text:span text:style-name="Source_20_Text">009002</text:span>                                                                         </text:p>
          </table:table-cell>
          <table:table-cell office:value-type="string" table:style-name="tablecell">
            <text:p text:style-name="tablealignleft"> AMMINISTRAT. COLLAB. STAGISTI    </text:p>
          </table:table-cell>
        </table:table-row>
        <table:table-row>
          <table:table-cell office:value-type="string" table:style-name="tablecell">
            <text:p text:style-name="tablealignleft"> <text:span text:style-name="Source_20_Text">Piano dei conti</text:span> e <text:span text:style-name="Source_20_Text">Raggruppamento conto</text:span> combaciano con un censimento della tabella <text:span text:style-name="Source_20_Text">scm_ax_etichette_campo_txt</text:span>        </text:p>
          </table:table-cell>
          <table:table-cell office:value-type="string" table:style-name="tablecell">
            <text:p text:style-name="tablealignleft"> <text:span text:style-name="Source_20_Text">Etichetta Censita in tabella</text:span> </text:p>
          </table:table-cell>
        </table:table-row>
        <table:table-row>
          <table:table-cell office:value-type="string" table:style-name="tablecell">
            <text:p text:style-name="tablealignleft"> Il Piano dei conti è 100 o 300 (<text:span text:style-name="Source_20_Text">vecchia contabilità</text:span>) e il codice conto hgag_movana.idaccount inizia per <text:span text:style-name="Source_20_Text">G</text:span>               </text:p>
          </table:table-cell>
          <table:table-cell office:value-type="string" table:style-name="tablecell">
            <text:p text:style-name="tablealignleft"> 13° UG RIVALUTAZ. TFR            </text:p>
          </table:table-cell>
        </table:table-row>
        <table:table-row>
          <table:table-cell office:value-type="string" table:style-name="tablecell">
            <text:p text:style-name="tablealignleft"> Nessuno dei precedenti                                                                                                          </text:p>
          </table:table-cell>
          <table:table-cell office:value-type="string" table:style-name="tablecell">
            <text:p text:style-name="tablealignleft"> RETRIBUZIONI                     </text:p>
          </table:table-cell>
        </table:table-row>
      </table:table>
      <text:p text:style-name="Text_20_body">La gestione dei censimenti delle etichette è disponibile nella sezione raccordi dell'utility.</text:p>
      <text:p text:style-name="Text_20_body"><draw:frame draw:style-name="media" draw:name="6" text:anchor-type="as-char" draw:z-index="6" svg:width="19.420416666667cm" style:rel-width="100%" svg:height="16.113125cm" style:rel-height="scale"><draw:image xlink:href="Pictures/5b35a3a23d38f5a91697d75cf56bf821.png" xlink:type="simple" xlink:show="embed" xlink:actuate="onLoad"/></draw:frame></text:p>
      <text:p text:style-name="Text_20_body">Modalità di estrazione fino a fine 2022 (click per espandere)</text:p>
      <text:p text:style-name="Text_20_body">Questo valore è composto da una delle etichette della tabella sottostante più il periodo di estrazione anno e mese nel formato <text:span text:style-name="Source_20_Text">AAAA/MM</text:span> (periodo e etichetta sono separati da un carattere spazio).</text:p>
      <table:table table:style-name="Table">
        <table:table-column/>
        <table:table-column/>
        <table:table-row>
          <table:table-cell office:value-type="string" table:style-name="tableheader">
            <text:p text:style-name="Table_20_Heading"> Criterio                                                                                                                        </text:p>
          </table:table-cell>
          <table:table-cell office:value-type="string" table:style-name="tableheader">
            <text:p text:style-name="Table_20_Heading"> Etichetta                        </text:p>
          </table:table-cell>
        </table:table-row>
        <table:table-row>
          <table:table-cell office:value-type="string" table:style-name="tablecell">
            <text:p text:style-name="tablealignleft"> Il codice conto (hgag_movana.<text:span text:style-name="Source_20_Text">idaccount</text:span>) inizia per <text:span text:style-name="Source_20_Text">F</text:span>                                                                    </text:p>
          </table:table-cell>
          <table:table-cell office:value-type="string" table:style-name="tablecell">
            <text:p text:style-name="tablealignleft"> RATEI AGGIUNTIVI                 </text:p>
          </table:table-cell>
        </table:table-row>
        <table:table-row>
          <table:table-cell office:value-type="string" table:style-name="tablecell">
            <text:p text:style-name="tablealignleft"> Codice azienda (hgag_movana.<text:span text:style-name="Source_20_Text">idcompany</text:span>) è <text:span text:style-name="Source_20_Text">009002</text:span>                                                                         </text:p>
          </table:table-cell>
          <table:table-cell office:value-type="string" table:style-name="tablecell">
            <text:p text:style-name="tablealignleft"> AMMINISTRAT. COLLAB. STAGISTI    </text:p>
          </table:table-cell>
        </table:table-row>
        <table:table-row>
          <table:table-cell office:value-type="string" table:style-name="tablecell">
            <text:p text:style-name="tablealignleft"> Codice raggruppamento conto (hgag_movana.<text:span text:style-name="Source_20_Text">idgrpacc</text:span>) è uno di: 01600, 01620, 01630, 1620F                                     </text:p>
          </table:table-cell>
          <table:table-cell office:value-type="string" table:style-name="tablecell">
            <text:p text:style-name="tablealignleft"> FERIE PAGATE E GODUTE AP         </text:p>
          </table:table-cell>
        </table:table-row>
        <table:table-row>
          <table:table-cell office:value-type="string" table:style-name="tablecell">
            <text:p text:style-name="tablealignleft"> Codice raggruppamento conto (hgag_movana.<text:span text:style-name="Source_20_Text">idgrpacc</text:span>) è uno di: 09363, 9363T                                                   </text:p>
          </table:table-cell>
          <table:table-cell office:value-type="string" table:style-name="tablecell">
            <text:p text:style-name="tablealignleft"> ACCANTONAMENTO INAIL SU RETRIB.  </text:p>
          </table:table-cell>
        </table:table-row>
        <table:table-row>
          <table:table-cell office:value-type="string" table:style-name="tablecell">
            <text:p text:style-name="tablealignleft"> Codice raggruppamento conto (hgag_movana.<text:span text:style-name="Source_20_Text">idgrpacc</text:span>) è censito nella tabella Utility <text:span text:style-name="Source_20_Text">ax_idgrpacc_accantonamento_ferie_ac</text:span>  </text:p>
          </table:table-cell>
          <table:table-cell office:value-type="string" table:style-name="tablecell">
            <text:p text:style-name="tablealignleft"> ACCANTONAMENTO FERIE AC          </text:p>
          </table:table-cell>
        </table:table-row>
        <table:table-row>
          <table:table-cell office:value-type="string" table:style-name="tablecell">
            <text:p text:style-name="tablealignleft"> Il codice conto hgag_movana.idaccount inizia per <text:span text:style-name="Source_20_Text">G</text:span>                                                                          </text:p>
          </table:table-cell>
          <table:table-cell office:value-type="string" table:style-name="tablecell">
            <text:p text:style-name="tablealignleft"> 13° UG RIVALUTAZ. TFR            </text:p>
          </table:table-cell>
        </table:table-row>
        <table:table-row>
          <table:table-cell office:value-type="string" table:style-name="tablecell">
            <text:p text:style-name="tablealignleft"> Nessuno dei precedenti                                                                                                          </text:p>
          </table:table-cell>
          <table:table-cell office:value-type="string" table:style-name="tablecell">
            <text:p text:style-name="tablealignleft"> RETRIBUZIONI                     </text:p>
          </table:table-cell>
        </table:table-row>
      </table:table>
      <text:p text:style-name="Text_20_body">Queste regole sono cablate nella query e non sono disponibili nella gestione raccordi dell'utility.</text:p>
      <text:p text:style-name="Horizontal_20_Line"/>
      <text:h text:style-name="Heading_20_3" text:outline-level="3"><text:bookmark-start text:name="__RefHeading___campo_location_17"/><text:bookmark-start text:name="campo_location"/>Campo Location<text:bookmark-end text:name="__RefHeading___campo_location_17"/><text:bookmark-end text:name="campo_location"/></text:h>
      <text:p text:style-name="Text_20_body">Campo <text:span text:style-name="Source_20_Text">hrdd_employee05</text:span><text:span text:style-name="Source_20_Text"><text:span text:style-name="Strong_20_Emphasis">.</text:span></text:span><text:span text:style-name="Source_20_Text">idpart16</text:span> (da anzianità/suddivisione)</text:p>
      <text:p text:style-name="Text_20_body">Il campo Location viene estratto solo quando il codice conto zucchetti appartiene ai <text:span text:style-name="Source_20_Text"><text:a xlink:type="simple" xlink:href="#__RefHeading___censimento_conti_economici_5" text:style-name="Local_20_link" text:visited-style-name="Visited_20_Local_20_Link">Conti Economici</text:a></text:span> altrimenti viene lasciato vuoto.</text:p>
      <text:p text:style-name="Text_20_body">Modalità di estrazione fino a fine 2022 (click per espandere)</text:p>
      <text:p text:style-name="Text_20_body">In realtà, per qualche ragione, nella query prima che venga fatto il controllo che si tratti di un conto economico, viene fatto il controllo se sia possibile applicare le <text:a xlink:type="simple" xlink:href="#__RefHeading___privacy_location_19" text:style-name="Local_20_link" text:visited-style-name="Visited_20_Local_20_Link">regole privacy per Location</text:a>. </text:p>
      <text:p text:style-name="Text_20_body">Quindi se una delle regole privacy è applicabile allora viene saltato il controllo sul fatto che si tratti o meno di un conto economico e viene preso il valore risultante dall'applicazione delle regole privacy.</text:p>
      <text:p text:style-name="Text_20_body">Non ho trovato informazioni sul fatto che questo comportamento sia voluto o se sia stata una configurazione accidentale che finora non sembra aver comportato problemi. Forse finora ha sempre funzionato perchè succede che le due regole privacy sono applicabili coincidentalmente solo quando il conto è economico, ma finchè non capita qualche problema non toccherei niente. </text:p>
      <text:p text:style-name="Text_20_body">Il valore di questo campo è ottenuto da una tabella di raccordo delle utility <text:span text:style-name="Source_20_Text">ax_raccordo_location</text:span> (al momento non è disponibile una gestione nella sezione raccordi dell'utility quindi per modificare i raccordi bisogna intervenire via query sulla tabella stessa, ma in tutto questo tempo non è mai stata chiesta una modifica, quindi la realizzazione di una gestione non è mai stata prioritaria).</text:p>
      <text:p text:style-name="Text_20_body">Per trovare il valore Location vengono incrociati i valori di azienda e filiale dipendenza (<text:span text:style-name="Source_20_Text">iddependen</text:span>) ed eventualmente, se configurato nel raccordo, l'internal order (<text:span text:style-name="Source_20_Text">idintord</text:span>) del dipendente con i valori presenti in tabella e viene preso il valore corrispondente della colonna <text:span text:style-name="Source_20_Text">raccordo</text:span>. Per l'incrocio vengono presi i valori, puntuali per l'anno e il mese di estrazione, presenti nella tabella <text:span text:style-name="Source_20_Text">hgag_movana</text:span>. In particolare il campo <text:span text:style-name="Source_20_Text">idsubdiv4</text:span> per la filiale dipendenza e <text:span text:style-name="Source_20_Text">idsubdiv3</text:span> per l'internal order.
Se non viene trovato nessun raccordo associato a questi campi, o il raccordo è vuoto, allora viene impostata Location <text:span text:style-name="Source_20_Text">0</text:span>.</text:p>
      <text:p text:style-name="Text_20_body">Estratto parziale della tabella di raccordo Location:</text:p>
      <text:p text:style-name="Text_20_body"><draw:frame draw:style-name="media" draw:name="7" text:anchor-type="as-char" draw:z-index="7" svg:width="7.699375cm" style:rel-width="100%" svg:height="10.371666666667cm" style:rel-height="scale"><draw:image xlink:href="Pictures/5147c52ff5d214e51eb8d33b63beec2a.png" xlink:type="simple" xlink:show="embed" xlink:actuate="onLoad"/></draw:frame></text:p>
      <text:p text:style-name="Text_20_body">Per gli espatriati e distaccati, i valori di azienda e filiale dipendenza, invece che essere ricercati nella tabella <text:span text:style-name="Source_20_Text">hgag_movana</text:span>, vengono cercati nei dati custom, tabella <text:span text:style-name="Source_20_Text">hgdd_employee70</text:span> filtrata per campo <text:span text:style-name="Source_20_Text">iddatacust</text:span> = <text:span text:style-name="Source_20_Text">LOCAT</text:span>.</text:p>
      <text:p text:style-name="Text_20_body">Gli ultimi due caratteri del valore del dato utente (<text:span text:style-name="Source_20_Text">anvalue</text:span>) corrispondono alla filiale dipendenza (<text:span text:style-name="Source_20_Text">iddependen</text:span>) mentre i precedenti caratteri corrispondono all'azienda (vedi tabella sotto).</text:p>
      <text:p text:style-name="Text_20_body">Estratto parziale della tabella con i dati custom per espatriati e distaccati:</text:p>
      <text:p text:style-name="Text_20_body"><draw:frame draw:style-name="media" draw:name="8" text:anchor-type="as-char" draw:z-index="8" svg:width="22.092708333333cm" style:rel-width="100%" svg:height="10.398125cm" style:rel-height="scale"><draw:image xlink:href="Pictures/8350ab8ac8f9ca9e6af6f52712526a80.png" xlink:type="simple" xlink:show="embed" xlink:actuate="onLoad"/></draw:frame></text:p>
      <text:p text:style-name="Horizontal_20_Line"/>
      <text:h text:style-name="Heading_20_2" text:outline-level="2"><text:bookmark-start text:name="__RefHeading___regole_privacy_18"/><text:bookmark-start text:name="regole_privacy"/>Regole Privacy<text:bookmark-end text:name="__RefHeading___regole_privacy_18"/><text:bookmark-end text:name="regole_privacy"/></text:h>
      <text:p text:style-name="Horizontal_20_Line"/>
      <text:h text:style-name="Heading_20_3" text:outline-level="3"><text:bookmark-start text:name="__RefHeading___privacy_location_19"/><text:bookmark-start text:name="privacy_location"/>Privacy Location<text:bookmark-end text:name="__RefHeading___privacy_location_19"/><text:bookmark-end text:name="privacy_location"/></text:h>
      <text:p text:style-name="Text_20_body">Le regole sono elencate in ordine di priorità, l'indice di priorità è espresso nel sotto titolo.</text:p>
      <text:p text:style-name="Text_20_body"><text:span text:style-name="del">=== Privacy Location su base CDC ===</text:span></text:p>
      <text:p text:style-name="Text_20_body">Vecchia regola deprecata</text:p>
      <text:p text:style-name="Text_20_body">Nella tabella delle utility <text:span text:style-name="Source_20_Text">ax_raccordi_privacy_location</text:span> sono censiti centri di costo zucchetti a cui sono associati i valori di Location da usare al posto di quelli effettivi.</text:p>
      <text:p text:style-name="Text_20_body">La gestione di questa tabella è disponibile nella sezione raccordi dell'utility</text:p>
      <text:p text:style-name="Text_20_body"><draw:frame draw:style-name="media" draw:name="9" text:anchor-type="as-char" draw:z-index="9" svg:width="13.599583333333cm" svg:height="9.2604166666667cm"><draw:image xlink:href="Pictures/614b11fb9064fc1fec55db73f834ff87.png" xlink:type="simple" xlink:show="embed" xlink:actuate="onLoad"/></draw:frame></text:p>
      <text:p text:style-name="Text_20_body">Nella query del flusso, i CDC di questa tabella vengono incrociati con il campo <text:span text:style-name="Source_20_Text">idcostcnt</text:span> della <text:span text:style-name="Source_20_Text">hgem_workemploy</text:span> (Dati previdenziali/Fiscali del cedolino).</text:p>
      <text:h text:style-name="Heading_20_4" text:outline-level="4"><text:bookmark-start text:name="__RefHeading___privacy_location_su_base_department_6_20"/><text:bookmark-start text:name="privacy_location_su_base_department_6"/>1. Privacy Location su base Department #6<text:bookmark-end text:name="__RefHeading___privacy_location_su_base_department_6_20"/><text:bookmark-end text:name="privacy_location_su_base_department_6"/></text:h>
      <text:p text:style-name="Text_20_body">Altra regola arbitraria per cui quando è presente un certo valore di Department #6 (campo hrdd_employee05.idpart22) va cablata una certa Location secondo la seguente tabellina a sua volta cablata nella query, ma che forse bisognerebbe trasferire in una tabella vera a propria:</text:p>
      <table:table table:style-name="Table">
        <table:table-column/>
        <table:table-column/>
        <table:table-row>
          <table:table-cell office:value-type="string" table:style-name="tableheader">
            <text:p text:style-name="Table_20_Heading"> Department #6  </text:p>
          </table:table-cell>
          <table:table-cell office:value-type="string" table:style-name="tableheader">
            <text:p text:style-name="Table_20_Heading"> Location  </text:p>
          </table:table-cell>
        </table:table-row>
        <table:table-row>
          <table:table-cell office:value-type="string" table:style-name="tablecell">
            <text:p text:style-name="tablealignleft"> 000560         </text:p>
          </table:table-cell>
          <table:table-cell office:value-type="string" table:style-name="tablecell">
            <text:p text:style-name="tablealignleft"> FIT       </text:p>
          </table:table-cell>
        </table:table-row>
        <table:table-row>
          <table:table-cell office:value-type="string" table:style-name="tablecell">
            <text:p text:style-name="tablealignleft"> 000561         </text:p>
          </table:table-cell>
          <table:table-cell office:value-type="string" table:style-name="tablecell">
            <text:p text:style-name="tablealignleft"> FIT       </text:p>
          </table:table-cell>
        </table:table-row>
        <table:table-row>
          <table:table-cell office:value-type="string" table:style-name="tablecell">
            <text:p text:style-name="tablealignleft"> 000601         </text:p>
          </table:table-cell>
          <table:table-cell office:value-type="string" table:style-name="tablecell">
            <text:p text:style-name="tablealignleft"> FIT       </text:p>
          </table:table-cell>
        </table:table-row>
      </table:table>
      <text:h text:style-name="Heading_20_4" text:outline-level="4"><text:bookmark-start text:name="__RefHeading___privacy_location_su_base_organizzazione_21"/><text:bookmark-start text:name="privacy_location_su_base_organizzazione"/>2. Privacy Location su base Organizzazione<text:bookmark-end text:name="__RefHeading___privacy_location_su_base_organizzazione_21"/><text:bookmark-end text:name="privacy_location_su_base_organizzazione"/></text:h>
      <text:p text:style-name="Text_20_body">Nella tabella delle utility <text:span text:style-name="Source_20_Text">ax_privacy_Location_su_base_Organizzazione</text:span> è censito l'elenco delle organizzazioni per cui nel flusso deve uscire <text:span text:style-name="Source_20_Text">Location</text:span> = <text:span text:style-name="Source_20_Text">0</text:span> ad eccezione di quando <text:span text:style-name="Source_20_Text">Location</text:span> è uguale a <text:span text:style-name="Source_20_Text">AUT</text:span> in questo caso la regola non va applicata.</text:p>
      <text:p text:style-name="Text_20_body">La gestione di questa tabella è disponibile nella sezione raccordi dell'utility, dove si possono aggiungere e/o rimuovere le organizzazioni a cui applicare questa regola privacy.</text:p>
      <text:p text:style-name="Text_20_body"><draw:frame draw:style-name="media" draw:name="10" text:anchor-type="as-char" draw:z-index="10" svg:width="15.875cm" svg:height="12.549946294307cm"><draw:image xlink:href="Pictures/981fd9d50dfaa9de8f6eb403e61f1254.png" xlink:type="simple" xlink:show="embed" xlink:actuate="onLoad"/></draw:frame></text:p>
      <text:p text:style-name="Text_20_body">Vecchia regola deprecata</text:p>
      <text:p text:style-name="Text_20_body">Il nome infelice deriva da fraintendimento in fase di analisi, magari si può pensare ad un futuro refactor, per ora dovrebbe bastare questa documentazione a chiarire l'equivoco.</text:p>
      <text:p text:style-name="Text_20_body">Nella query del flusso, le organizzazioni di questa tabella vengono incrociati con il campo <text:span text:style-name="Source_20_Text">IDSUBDIV3</text:span> della <text:span text:style-name="Source_20_Text">hgag_movana</text:span> (<text:span text:style-name="Source_20_Text">Internal Order</text:span> campo <text:span text:style-name="Source_20_Text">idintord</text:span> della tabella Rapporto/Organico <text:span text:style-name="Source_20_Text">hrdd_employee11</text:span>).</text:p>
      <text:p text:style-name="Horizontal_20_Line"/>
      <text:h text:style-name="Heading_20_3" text:outline-level="3"><text:bookmark-start text:name="__RefHeading___privacy_centro_funzionale_22"/><text:bookmark-start text:name="privacy_centro_funzionale"/>Privacy Centro Funzionale<text:bookmark-end text:name="__RefHeading___privacy_centro_funzionale_22"/><text:bookmark-end text:name="privacy_centro_funzionale"/></text:h>
      <text:p text:style-name="Text_20_body">Questa regola è stata deprecata dal 2023.</text:p>
      <text:p text:style-name="Text_20_body">Descrizione vecchia regola</text:p>
      <text:p text:style-name="Text_20_body">Nella tabella delle utility <text:span text:style-name="Source_20_Text">ax_raccordi_privacy_centro_funzionale</text:span> è memorizzata una lista di centri di costo zucchetti (<text:span text:style-name="Source_20_Text">hrdd_employee11.idcostcnt</text:span> rapporto di lavoro) per i quali è specificato quale <text:span text:style-name="Source_20_Text">centro funzionale</text:span> deve uscire nel flusso al posto di quello che il dipendente ha memorizzato nel dato del dipendente in anzianità/suddivisione.</text:p>
      <text:p text:style-name="Text_20_body">La gestione di questa tabella è disponibile nella sezione raccordi dell'utility.</text:p>
      <text:p text:style-name="Text_20_body"><draw:frame draw:style-name="media" draw:name="11" text:anchor-type="as-char" draw:z-index="11" svg:width="11.826875cm" svg:height="11.773958333333cm"><draw:image xlink:href="Pictures/f0ad3aa7b99232d20ae9fff3cfd805d6.png" xlink:type="simple" xlink:show="embed" xlink:actuate="onLoad"/></draw:frame></text:p>
      <text:p text:style-name="Text_20_body">Vedi anche <text:a xlink:type="simple" xlink:href="#__RefHeading___privacy_centro_funzionale_location_e_organizzazione_23" text:style-name="Local_20_link" text:visited-style-name="Visited_20_Local_20_Link">Privacy Centro Funzionale Location e Organizzazione</text:a>.</text:p>
      <text:p text:style-name="Horizontal_20_Line"/>
      <text:h text:style-name="Heading_20_3" text:outline-level="3"><text:bookmark-start text:name="__RefHeading___privacy_centro_funzionale_location_e_organizzazione_23"/><text:bookmark-start text:name="privacy_centro_funzionale_location_e_organizzazione"/>Privacy Centro Funzionale, Location e Organizzazione<text:bookmark-end text:name="__RefHeading___privacy_centro_funzionale_location_e_organizzazione_23"/><text:bookmark-end text:name="privacy_centro_funzionale_location_e_organizzazione"/></text:h>
      <text:p text:style-name="Text_20_body">Questa regola è applicata per ultima dopo che altre regole abbiano eventualmente già trasformato il valore di uno dei vari campi del flusso soggetto a privacy.</text:p>
      <text:p text:style-name="Text_20_body">Nella tabella delle utility <text:span text:style-name="Source_20_Text">ax_raccordi_privacy_locations_organizzazioni_centri_funzionali</text:span> sono censite le regole privacy dei tre campi in oggetto. Data una esatta combinazione di questi tre campi in ingresso si può specificare la trasformazione in uscita di uno o più (anche tutti) dei tre campi.</text:p>
      <text:p text:style-name="Text_20_body">La gestione di questa tabella è disponibile nella sezione raccordi dell'utility.</text:p>
      <text:p text:style-name="Text_20_body">Vanno indicati <text:span text:style-name="Source_20_Text">Location</text:span>, <text:span text:style-name="Source_20_Text">Centro funzionale</text:span> e <text:span text:style-name="Source_20_Text">Organizzazione</text:span> da intercettare (origine) e i rispettivi <text:span text:style-name="Source_20_Text">Location</text:span>, <text:span text:style-name="Source_20_Text">Centro funzionale</text:span> e <text:span text:style-name="Source_20_Text">Organizzazione</text:span> in cui devono essere trasformati (destinazione). </text:p>
      <text:p text:style-name="Text_20_body">Inoltre, si può specificare se si tratta di una regola generale, e quindi si lascia in bianco il campo azienda, oppure se sia una regola specifica per una certa azienda.</text:p>
      <text:p text:style-name="Text_20_body"><draw:frame draw:style-name="media" draw:name="12" text:anchor-type="as-char" draw:z-index="12" svg:width="27.357916666667cm" style:rel-width="100%" svg:height="15.875cm" style:rel-height="scale"><draw:image xlink:href="Pictures/cefb4a54a4c4fc9c5d4e67758f442539.png" xlink:type="simple" xlink:show="embed" xlink:actuate="onLoad"/></draw:frame></text:p>
      <text:p text:style-name="Horizontal_20_Line"/>
      <text:h text:style-name="Heading_20_2" text:outline-level="2"><text:bookmark-start text:name="__RefHeading___eccezioni_24"/><text:bookmark-start text:name="eccezioni"/>Eccezioni<text:bookmark-end text:name="__RefHeading___eccezioni_24"/><text:bookmark-end text:name="eccezioni"/></text:h>
      <text:p text:style-name="Horizontal_20_Line"/>
      <text:h text:style-name="Heading_20_3" text:outline-level="3"><text:bookmark-start text:name="__RefHeading___trasformazioni_conti_25"/><text:bookmark-start text:name="trasformazioni_conti"/>Trasformazioni conti<text:bookmark-end text:name="__RefHeading___trasformazioni_conti_25"/><text:bookmark-end text:name="trasformazioni_conti"/></text:h>
      <text:p text:style-name="Text_20_body">Per alcuni conti viene fatta una trasformazione del conto originale in un altro conto che ha senso per AX. Per praticità viene fatto nella query perchè farlo da applicativo porterebbe a configurare svariate combinazioni che sarebbe problematico mantenere nel tempo.</text:p>
      <text:p text:style-name="Text_20_body">Al momento, nella sotto query <text:span text:style-name="Source_20_Text">trasformazioni_conti</text:span> sono impostate le trasformazioni riassunte nella seguente tabella.</text:p>
      <text:p text:style-name="Text_20_body">Se presente CDC significa che la trasformazione si applica solo in quei casi il conto è uscito per un dipendente che ha in suddivisione 1 il corrispondente CDC.</text:p>
      <table:table table:style-name="Table">
        <table:table-column/>
        <table:table-column/>
        <table:table-column/>
        <table:table-column/>
        <table:table-row>
          <table:table-cell office:value-type="string" table:style-name="tableheader">
            <text:p text:style-name="Table_20_Heading"> Azienda  </text:p>
          </table:table-cell>
          <table:table-cell office:value-type="string" table:style-name="tableheader">
            <text:p text:style-name="Table_20_Heading"> CDC    </text:p>
          </table:table-cell>
          <table:table-cell office:value-type="string" table:style-name="tableheader">
            <text:p text:style-name="Table_20_Heading"> Conto Originale  </text:p>
          </table:table-cell>
          <table:table-cell office:value-type="string" table:style-name="tableheader">
            <text:p text:style-name="Table_20_Heading"> Conto Trasformazione  </text:p>
          </table:table-cell>
        </table:table-row>
        <table:table-row>
          <table:table-cell office:value-type="string" table:style-name="tablecell">
            <text:p text:style-name="tablealignleft"> 009002   </text:p>
          </table:table-cell>
          <table:table-cell office:value-type="string" table:style-name="tablecell"/>
          <table:table-cell office:value-type="string" table:style-name="tablecell">
            <text:p text:style-name="tablealignleft"> 55020100         </text:p>
          </table:table-cell>
          <table:table-cell office:value-type="string" table:style-name="tablecell">
            <text:p text:style-name="tablealignleft"> 26500040              </text:p>
          </table:table-cell>
        </table:table-row>
        <table:table-row>
          <table:table-cell office:value-type="string" table:style-name="tablecell">
            <text:p text:style-name="tablealignleft"> 009002   </text:p>
          </table:table-cell>
          <table:table-cell office:value-type="string" table:style-name="tablecell"/>
          <table:table-cell office:value-type="string" table:style-name="tablecell">
            <text:p text:style-name="tablealignleft"> 55092050         </text:p>
          </table:table-cell>
          <table:table-cell office:value-type="string" table:style-name="tablecell">
            <text:p text:style-name="tablealignleft"> 53000340              </text:p>
          </table:table-cell>
        </table:table-row>
        <table:table-row>
          <table:table-cell office:value-type="string" table:style-name="tablecell">
            <text:p text:style-name="tablealignleft"> 009002   </text:p>
          </table:table-cell>
          <table:table-cell office:value-type="string" table:style-name="tablecell">
            <text:p text:style-name="tablealignleft"> DX301  </text:p>
          </table:table-cell>
          <table:table-cell office:value-type="string" table:style-name="tablecell">
            <text:p text:style-name="tablealignleft"> 53000020         </text:p>
          </table:table-cell>
          <table:table-cell office:value-type="string" table:style-name="tablecell">
            <text:p text:style-name="tablealignleft"> 53000320              </text:p>
          </table:table-cell>
        </table:table-row>
      </table:table>
      <text:p text:style-name="Text_20_body">Al momento non è prevista una gestione nella pagina dell'utility. Nel caso fosse necessario eseguire spesso aggiornamenti di queste trasformazioni possiamo anche realizzare una gestione web.</text:p>
      <text:p text:style-name="Horizontal_20_Line"/>
      <text:h text:style-name="Heading_20_3" text:outline-level="3"><text:bookmark-start text:name="__RefHeading___eccezione_journalname_sp_mese_dicembre_26"/><text:bookmark-start text:name="eccezione_journalname_sp_mese_dicembre"/>Eccezione JournalName SP mese Dicembre<text:bookmark-end text:name="__RefHeading___eccezione_journalname_sp_mese_dicembre_26"/><text:bookmark-end text:name="eccezione_journalname_sp_mese_dicembre"/></text:h>
      <text:p text:style-name="Text_20_body">A Dicembre vengono sempre scartate tutte le righe con JournalName <text:span text:style-name="Source_20_Text">SP</text:span>.</text:p>
      <text:h text:style-name="Heading_20_4" text:outline-level="4"><text:bookmark-start text:name="__RefHeading___note_tecniche_27"/><text:bookmark-start text:name="note_tecniche"/>Note tecniche<text:bookmark-end text:name="__RefHeading___note_tecniche_27"/><text:bookmark-end text:name="note_tecniche"/></text:h>
      <text:p text:style-name="Text_20_body">Questa funzione è implementata nel codice Java che passa una lista di codici JournalName da scartare come parametro per la query. La lista è popolata in maniera cablata perchè a dicembre venga passato il JournalName <text:span text:style-name="Source_20_Text">SP</text:span>.</text:p>
      <text:p text:style-name="Horizontal_20_Line"/>
      <text:h text:style-name="Heading_20_3" text:outline-level="3"><text:bookmark-start text:name="__RefHeading___eccezione_forzature_varie_per_ledgerdimension_28"/><text:bookmark-start text:name="eccezione_forzature_varie_per_ledgerdimension"/>Eccezione Forzature varie per LedgerDimension<text:bookmark-end text:name="__RefHeading___eccezione_forzature_varie_per_ledgerdimension_28"/><text:bookmark-end text:name="eccezione_forzature_varie_per_ledgerdimension"/></text:h>
      <text:p text:style-name="Text_20_body">Queste eccezioni sono cablate nella query in particolare nella sotto query etichettata come <text:span text:style-name="Source_20_Text">ax_forzature_per_ledgerdimension</text:span></text:p>
      <text:h text:style-name="Heading_20_4" text:outline-level="4"><text:bookmark-start text:name="__RefHeading___conto_64060020_29"/><text:bookmark-start text:name="conto_64060020"/>Conto 64060020<text:bookmark-end text:name="__RefHeading___conto_64060020_29"/><text:bookmark-end text:name="conto_64060020"/></text:h>
      <text:p text:style-name="Text_20_body">Eccezione specifica per il conto <text:span text:style-name="Source_20_Text">64060020</text:span> per cui vengono forzati:</text:p>
      <table:table table:style-name="Table">
        <table:table-column/>
        <table:table-column/>
        <table:table-column/>
        <table:table-column/>
        <table:table-column/>
        <table:table-row>
          <table:table-cell office:value-type="string" table:style-name="tableheader">
            <text:p text:style-name="Table_20_Heading"> Quando LedgerDimension  </text:p>
          </table:table-cell>
          <table:table-cell office:value-type="string" table:style-name="tableheader">
            <text:p text:style-name="Table_20_Heading"> Centro Funzionale  </text:p>
          </table:table-cell>
          <table:table-cell office:value-type="string" table:style-name="tableheader">
            <text:p text:style-name="Table_20_Heading"> Location  </text:p>
          </table:table-cell>
          <table:table-cell office:value-type="string" table:style-name="tableheader">
            <text:p text:style-name="Table_20_Heading"> Organizzazione  </text:p>
          </table:table-cell>
          <table:table-cell office:value-type="string" table:style-name="tableheader">
            <text:p text:style-name="Table_20_Heading"> Area di Business  </text:p>
          </table:table-cell>
        </table:table-row>
        <table:table-row>
          <table:table-cell office:value-type="string" table:style-name="tablecell">
            <text:p text:style-name="tablealignleft"> 64060020                </text:p>
          </table:table-cell>
          <table:table-cell office:value-type="string" table:style-name="tablecell">
            <text:p text:style-name="tablealignleft"> 11003              </text:p>
          </table:table-cell>
          <table:table-cell office:value-type="string" table:style-name="tablecell">
            <text:p text:style-name="tablealignleft"> 0         </text:p>
          </table:table-cell>
          <table:table-cell office:value-type="string" table:style-name="tablecell">
            <text:p text:style-name="tablealignleft"> BU_DRV          </text:p>
          </table:table-cell>
          <table:table-cell office:value-type="string" table:style-name="tablecell">
            <text:p text:style-name="tablealignleft"> X037              </text:p>
          </table:table-cell>
        </table:table-row>
      </table:table>
      <text:h text:style-name="Heading_20_4" text:outline-level="4"><text:bookmark-start text:name="__RefHeading___conto_20060040_30"/><text:bookmark-start text:name="conto_20060040"/>Conto 20060040<text:bookmark-end text:name="__RefHeading___conto_20060040_30"/><text:bookmark-end text:name="conto_20060040"/></text:h>
      <text:p text:style-name="Text_20_body">Altra eccezione per il conto <text:span text:style-name="Source_20_Text">20060040</text:span>. In questo caso vengono forzati i valori:</text:p>
      <table:table table:style-name="Table">
        <table:table-column/>
        <table:table-column/>
        <table:table-column/>
        <table:table-column/>
        <table:table-column/>
        <table:table-column/>
        <table:table-row>
          <table:table-cell office:value-type="string" table:style-name="tableheader">
            <text:p text:style-name="Table_20_Heading"> Quando LedgerDimension  </text:p>
          </table:table-cell>
          <table:table-cell office:value-type="string" table:style-name="tableheader">
            <text:p text:style-name="Table_20_Heading"> Centro Funzionale  </text:p>
          </table:table-cell>
          <table:table-cell office:value-type="string" table:style-name="tableheader">
            <text:p text:style-name="Table_20_Heading"> Location  </text:p>
          </table:table-cell>
          <table:table-cell office:value-type="string" table:style-name="tableheader">
            <text:p text:style-name="Table_20_Heading"> Organizzazione  </text:p>
          </table:table-cell>
          <table:table-cell office:value-type="string" table:style-name="tableheader">
            <text:p text:style-name="Table_20_Heading"> Area di Business  </text:p>
          </table:table-cell>
          <table:table-cell office:value-type="string" table:style-name="tableheader">
            <text:p text:style-name="Table_20_Heading"> Intercompany  </text:p>
          </table:table-cell>
        </table:table-row>
        <table:table-row>
          <table:table-cell office:value-type="string" table:style-name="tablecell">
            <text:p text:style-name="tablealignleft"> 20060040                </text:p>
          </table:table-cell>
          <table:table-cell office:value-type="string" table:style-name="tablecell">
            <text:p text:style-name="tablealignleft"> 10501              </text:p>
          </table:table-cell>
          <table:table-cell office:value-type="string" table:style-name="tablecell">
            <text:p text:style-name="tablealignleft"> AX        </text:p>
          </table:table-cell>
          <table:table-cell office:value-type="string" table:style-name="tablecell">
            <text:p text:style-name="tablealignleft"> BU_AX           </text:p>
          </table:table-cell>
          <table:table-cell office:value-type="string" table:style-name="tablecell">
            <text:p text:style-name="tablealignleft"> X022              </text:p>
          </table:table-cell>
          <table:table-cell office:value-type="string" table:style-name="tablecell">
            <text:p text:style-name="tablealignleft"> 00000         </text:p>
          </table:table-cell>
        </table:table-row>
      </table:table>
      <text:p text:style-name="Horizontal_20_Line"/>
      <text:h text:style-name="Heading_20_3" text:outline-level="3"><text:bookmark-start text:name="__RefHeading___eccezione_per_ripartizione_costi_31"/><text:bookmark-start text:name="eccezione_per_ripartizione_costi"/>Eccezione per Ripartizione costi<text:bookmark-end text:name="__RefHeading___eccezione_per_ripartizione_costi_31"/><text:bookmark-end text:name="eccezione_per_ripartizione_costi"/></text:h>
      <text:p text:style-name="Text_20_body">Per un solo caso (per lo meno al momento uno solo), abbiamo un'eccezione che riguarda i campi <text:span text:style-name="Source_20_Text">Organizzazione</text:span>, <text:span text:style-name="Source_20_Text">Location</text:span>, <text:span text:style-name="Source_20_Text">Area di Business</text:span> e <text:span text:style-name="Source_20_Text">Centro funzionale</text:span>.</text:p>
      <text:p text:style-name="Text_20_body">Per un solo dipendente dell'azienda 9002 è stato necessario fare una integrazione nella query (a questo punto sfruttabile anche per altri dipendenti) per cui se nella tabella delle ripartizioni costi (<text:span text:style-name="Source_20_Text">hgag_sharecostd</text:span>), per una certa <text:span text:style-name="Source_20_Text">azienda</text:span> e un certo <text:span text:style-name="Source_20_Text">dipendente</text:span>, è censita una ripartizione allora i campi menzionati sopra vengono presi dai campi suddivisione di tale censimento.</text:p>
      <text:p text:style-name="Text_20_body">Affinchè questa eccezione venga applicata, devono scendere, nella contabilità, i medesimi valori impostati nel censimento della ripartizione secondo questa specifica:</text:p>
      <text:list text:style-name="List_20_1" text:continue-numbering="false">
        <text:list-item>
          <text:p text:style-name="List_20_1_Content_First"> <text:span text:style-name="Source_20_Text">Organizzazione</text:span> (o internal order): il valore contenuto nel campo <text:span text:style-name="Source_20_Text">suddivisione 2</text:span> della ripartizione deve corrispondere al valore contenuto nel campo <text:span text:style-name="Source_20_Text">suddivisione 3</text:span> della contabilità.</text:p>
        </text:list-item>
        <text:list-item>
          <text:p text:style-name="List_20_1_Content"> <text:span text:style-name="Source_20_Text">Location</text:span>: il valore contenuto nel campo <text:span text:style-name="Source_20_Text">suddivisione 3</text:span> della ripartizione deve corrispondere al valore contenuto nel campo <text:span text:style-name="Source_20_Text">suddivisione 4</text:span> della contabilità.</text:p>
        </text:list-item>
        <text:list-item>
          <text:p text:style-name="List_20_1_Content"> <text:span text:style-name="Source_20_Text">Area di Business</text:span>: il valore contenuto nel campo <text:span text:style-name="Source_20_Text">suddivisione 4</text:span> della ripartizione deve corrispondere al valore contenuto nel campo <text:span text:style-name="Source_20_Text">suddivisione 5</text:span> della contabilità.</text:p>
        </text:list-item>
        <text:list-item>
          <text:p text:style-name="List_20_1_Content_Last"> <text:span text:style-name="Source_20_Text">Centro funzionale</text:span>: deve essere impostato sul campo <text:span text:style-name="Source_20_Text">suddivisione 5</text:span> della ripartizione. Per questo campo non viene fatto il confronto con ciò che scende nella contabilità perchè in contabilità abbiamo esaurito i campi suddivisione.</text:p>
        </text:list-item>
      </text:list>
      <text:p text:style-name="Text_20_body">Per riepilogare, l'abbinamento tra riga della contabilità e riga della suddivisione, viene fatto con le seguenti regole di confronto:</text:p>
      <table:table table:style-name="Table">
        <table:table-column/>
        <table:table-column/>
        <table:table-column/>
        <table:table-row>
          <table:table-cell office:value-type="string" table:style-name="tableheader">
            <text:p text:style-name="Table_20_Heading"> Tipo Dato          </text:p>
          </table:table-cell>
          <table:table-cell office:value-type="string" table:style-name="tableheader">
            <text:p text:style-name="Table_20_Heading"> Definizione Ripartizione     </text:p>
          </table:table-cell>
          <table:table-cell office:value-type="string" table:style-name="tableheader">
            <text:p text:style-name="Table_20_Heading"> Dato nella Contabilità  </text:p>
          </table:table-cell>
        </table:table-row>
        <table:table-row>
          <table:table-cell office:value-type="string" table:style-name="tablecell">
            <text:p text:style-name="tablealignleft"> Organizzazione     </text:p>
          </table:table-cell>
          <table:table-cell office:value-type="string" table:style-name="tablecell">
            <text:p text:style-name="tablealignleft"> Suddivisione 2               </text:p>
          </table:table-cell>
          <table:table-cell office:value-type="string" table:style-name="tablecell">
            <text:p text:style-name="tablealignleft"> Suddivisione 3          </text:p>
          </table:table-cell>
        </table:table-row>
        <table:table-row>
          <table:table-cell office:value-type="string" table:style-name="tablecell">
            <text:p text:style-name="tablealignleft"> Location           </text:p>
          </table:table-cell>
          <table:table-cell office:value-type="string" table:style-name="tablecell">
            <text:p text:style-name="tablealignleft"> Suddivisione 3               </text:p>
          </table:table-cell>
          <table:table-cell office:value-type="string" table:style-name="tablecell">
            <text:p text:style-name="tablealignleft"> Suddivisione 4          </text:p>
          </table:table-cell>
        </table:table-row>
        <table:table-row>
          <table:table-cell office:value-type="string" table:style-name="tablecell">
            <text:p text:style-name="tablealignleft"> Area di Business   </text:p>
          </table:table-cell>
          <table:table-cell office:value-type="string" table:style-name="tablecell">
            <text:p text:style-name="tablealignleft"> Suddivisione 4               </text:p>
          </table:table-cell>
          <table:table-cell office:value-type="string" table:style-name="tablecell">
            <text:p text:style-name="tablealignleft"> Suddivisione 5          </text:p>
          </table:table-cell>
        </table:table-row>
        <table:table-row>
          <table:table-cell office:value-type="string" table:style-name="tablecell">
            <text:p text:style-name="tablealignleft"> Centro Funzionale  </text:p>
          </table:table-cell>
          <table:table-cell office:value-type="string" table:style-name="tablecell">
            <text:p text:style-name="tablealignleft"> Suddivisione 5               </text:p>
          </table:table-cell>
          <table:table-cell office:value-type="string" table:style-name="tablecell"/>
        </table:table-row>
      </table:table>
      <text:p text:style-name="Text_20_body">NB. Per quanto riguarda il campo <text:span text:style-name="Source_20_Text">suddivisione 5</text:span> della ripartizione non viene fatto il controllo che sia uguale ad uno dei campi suddivisione della contabilità.</text:p>
      <text:p text:style-name="Text_20_body">Quindi quando un riga della contabilità, utilizzando le regole di confronto tra campi della tabella sopra, combacia con una definizione censita nella ripartizione costi, allora per i campi <text:span text:style-name="Source_20_Text">Organizzazione</text:span>, <text:span text:style-name="Source_20_Text">Location</text:span>, <text:span text:style-name="Source_20_Text">Area di Business</text:span> e <text:span text:style-name="Source_20_Text">Centro funzionale</text:span> vengono utilizzati i valori indicati nella ripartizione al posto di quelli configurati sul dipendente in <text:span text:style-name="Source_20_Text">anzianità/suddivisione</text:span>.</text:p>
      <text:p text:style-name="Text_20_body">Questa eccezione consente di mantenere separate (sui diversi campi menzionati sopra) le righe di un certo dipendente per il quale bisogna mantenere separati i costi sui vari stabilimenti per cui il dipendente viene ripartito. Altrimenti le righe verrebbero accorpate sui valori dei campi specifici del dipendente (Organizzazione, Location, ecc… presenti in anzianità/suddivisione) invece dei valori dei vari campi specifici per stabilimento.</text:p>
      <text:p text:style-name="Text_20_body">Questo è lo schemino che ci hanno inviato via mail per impostare le eccezioni per il dipendente X della 9002.</text:p>
      <text:p text:style-name="Text_20_body"><draw:frame draw:style-name="media" draw:name="13" text:anchor-type="as-char" draw:z-index="13" svg:width="24.659166666667cm" style:rel-width="100%" svg:height="4.7095833333333cm" style:rel-height="scale"><draw:image xlink:href="Pictures/161b6674b2522fdc8b74b19675987488.png" xlink:type="simple" xlink:show="embed" xlink:actuate="onLoad"/></draw:frame></text:p>
      <text:h text:style-name="Heading_20_2" text:outline-level="2"><text:bookmark-start text:name="__RefHeading___dati_del_flusso_32"/><text:bookmark-start text:name="dati_del_flusso"/>Dati del Flusso<text:bookmark-end text:name="__RefHeading___dati_del_flusso_32"/><text:bookmark-end text:name="dati_del_flusso"/></text:h>
      <text:p text:style-name="Text_20_body">Il flusso estrae i dati dei conti dalla tabella <text:span text:style-name="Source_20_Text">hgag_movana</text:span> per anno, mese e mensilità scelti.</text:p>
      <text:p text:style-name="Text_20_body">In aggiunta vengono estratti, sempre dalla <text:span text:style-name="Source_20_Text">hgag_movana</text:span>, i valori progressivi (sommando tutti i valori partendo da gennaio) per i soli conti che fanno parte del censimento dei raggruppamenti ferie AC e solo per i conti che non escono nel mese di estrazione scelto.</text:p>
      <text:p text:style-name="Text_20_body">Quindi, per esempio, estraendo maggio, il valore progressivo del conto XYZZY (un conto censito nei raggruppamenti ferie AC) viene estratto solo se a maggio il conto XYZZY non esce nella hgag_movana.</text:p>
      <text:p text:style-name="Text_20_body">Dopo tutte le varie trasformazioni con tutti vari raccordi, riepilogati nelle specifiche sezioni di ogni campo del flusso, viene fatta aggregazione e somma raggruppando per i campi stessi del flusso.</text:p>
      <text:p text:style-name="Text_20_body">Elenco completo dei campi per cui è raggruppato il flusso (click per espandere)</text:p>
      <text:p text:style-name="Preformatted_20_Text"><text:tab/><text:tab/><text:tab/>GROUP BY <text:line-break/><text:tab/><text:tab/><text:tab/><text:tab/><text:s text:c="2"/>CURRENCYCODE<text:line-break/><text:tab/><text:tab/><text:tab/><text:tab/>, JOURNALNAME<text:line-break/><text:tab/><text:tab/><text:tab/><text:tab/>, A_TRANSYR<text:line-break/><text:tab/><text:tab/><text:tab/><text:tab/>, ACCOUNTTYPE<text:line-break/><text:tab/><text:tab/><text:tab/><text:tab/>, COMPANY<text:line-break/><text:tab/><text:tab/><text:tab/><text:tab/>, DOCUMENTDATE<text:line-break/><text:tab/><text:tab/><text:tab/><text:tab/>, DOCUMENTNUM<text:line-break/><text:tab/><text:tab/><text:tab/><text:tab/>, INVOICE<text:line-break/><text:tab/><text:tab/><text:tab/><text:tab/>, TRANSDATE<text:line-break/><text:tab/><text:tab/><text:tab/><text:tab/>, LEDGERDIMENSION<text:line-break/><text:tab/><text:tab/><text:tab/><text:tab/>, Area_di_Business<text:line-break/><text:tab/><text:tab/><text:tab/><text:tab/>, Attivita_di_controllo<text:line-break/><text:tab/><text:tab/><text:tab/><text:tab/>, Centro_Funzionale<text:line-break/><text:tab/><text:tab/><text:tab/><text:tab/>, Conto_Bancario<text:line-break/><text:tab/><text:tab/><text:tab/><text:tab/>, Intercompany<text:line-break/><text:tab/><text:tab/><text:tab/><text:tab/>, Location<text:line-break/><text:tab/><text:tab/><text:tab/><text:tab/>, Mercato<text:line-break/><text:tab/><text:tab/><text:tab/><text:tab/>, Organizzazione<text:line-break/><text:tab/><text:tab/><text:tab/><text:tab/>, Targa<text:line-break/><text:tab/><text:tab/><text:tab/><text:tab/>, TXT<text:line-break/><text:tab/><text:tab/><text:tab/><text:tab/>, EXCHRATE<text:line-break/><text:tab/><text:tab/><text:tab/><text:tab/>, OFFSETLEDGERDIMENSION<text:line-break/><text:tab/><text:tab/><text:tab/><text:tab/>, Area_di_Business_2<text:line-break/><text:tab/><text:tab/><text:tab/><text:tab/>, Attivita_di_controllo_2<text:line-break/><text:tab/><text:tab/><text:tab/><text:tab/>, Centro_Funzionale_2<text:line-break/><text:tab/><text:tab/><text:tab/><text:tab/>, Conto_Bancario_2<text:line-break/><text:tab/><text:tab/><text:tab/><text:tab/>, Intercompany_2<text:line-break/><text:tab/><text:tab/><text:tab/><text:tab/>, Location_2<text:line-break/><text:tab/><text:tab/><text:tab/><text:tab/>, Matricola_2<text:line-break/><text:tab/><text:tab/><text:tab/><text:tab/>, Mercato_2<text:line-break/><text:tab/><text:tab/><text:tab/><text:tab/>, Organizzazione_2<text:line-break/><text:tab/><text:tab/><text:tab/><text:tab/>, Targa_2<text:line-break/><text:tab/><text:tab/><text:tab/><text:tab/>, OFFSETCOMPANY<text:line-break/><text:tab/><text:tab/><text:tab/><text:tab/>, OFFSETACCOUNTTYPE<text:line-break/><text:tab/><text:tab/><text:tab/><text:tab/>, PAYMREFERENCE<text:line-break/><text:tab/><text:tab/><text:tab/><text:tab/>, PAYMID<text:line-break/><text:tab/><text:tab/><text:tab/><text:tab/>, ReverseEntry<text:line-break/><text:tab/><text:tab/><text:tab/><text:tab/>, ReverseDate</text:p>
      <text:p text:style-name="Text_20_body">La somma viene fatta per i campi <text:span text:style-name="Source_20_Text">AMOUNTCURDEBIT</text:span> e <text:span text:style-name="Source_20_Text">AMOUNTCURCREDIT</text:span> come indicato nella relativa sezione.</text:p>
      <text:p text:style-name="Text_20_body">Centro di costo non più usato da fine 2022 (click per espandere)</text:p>
      <text:p text:style-name="Text_20_body">Alcuni dati anagrafici vengono estratti con criteri un po' particolari. I tipi di dato sono <text:span text:style-name="Source_20_Text">Filiale dipendenza</text:span> (<text:span text:style-name="Source_20_Text">iddependen/idsubdiv4</text:span>), <text:span text:style-name="Source_20_Text">Internal order</text:span> (<text:span text:style-name="Source_20_Text">idintord/idsubdiv3</text:span>) e <text:span text:style-name="Source_20_Text">Centro di costo</text:span> (<text:span text:style-name="Source_20_Text">idcostcnt</text:span>).</text:p>
      <text:p text:style-name="Text_20_body">Viene sempre preso dall'ultimo cedolino (tabella <text:span text:style-name="Source_20_Text">hgem_workemploy</text:span> campo <text:span text:style-name="Source_20_Text">idcostcnt</text:span>) sia per i dati puntuali sul mese scelto che per i progressivi.</text:p>
      <text:h text:style-name="Heading_20_3" text:outline-level="3"><text:bookmark-start text:name="__RefHeading___forzatura_valori_cablati_per_raggruppamenti_contabili_33"/><text:bookmark-start text:name="forzatura_valori_cablati_per_raggruppamenti_contabili1"/>Forzatura valori cablati per raggruppamenti contabili<text:bookmark-end text:name="__RefHeading___forzatura_valori_cablati_per_raggruppamenti_contabili_33"/><text:bookmark-end text:name="forzatura_valori_cablati_per_raggruppamenti_contabili1"/></text:h>
      <text:p text:style-name="Text_20_body">Nella tabella <text:span text:style-name="Source_20_Text">scm_ax_contabile_raggruppamenti_da_estrarre_con_valore_cablato</text:span> è possibile censire una lista di raggruppamenti contabili per cui è possibile forzare un valore cablato (ma visto che è massivo uguale per tutti i dipendenti di norma viene usato per forzare a zero certi conti dove è successo qualcosa di brutto, eh già).</text:p>
      <text:p text:style-name="Text_20_body">Inoltre è possibile impostare un periodo di validità in cui viene applicata la forzatura, perchè di solito con l'anno nuovo la contabilità si sistema e non ha più bisogno degli accrocchi dell'anno passato.</text:p>
      <text:p text:style-name="Text_20_body">I dati della tabella sono consultabili nella sezione della <text:span text:style-name="Source_20_Text">Gestione raccordi</text:span> da utility selezionando <text:span text:style-name="Source_20_Text">Valori cablati per Raggruppamenti</text:span> e sottolineo “consultabili”, perchè al momento non è implementata una gestione per aggiungerli o rimuoverli.</text:p>
      <text:p text:style-name="Text_20_body">Di default l'estrazione contempla sempre questi valori in forzatura, ma è comunque possibile estrarre i valori effettivi della <text:span text:style-name="Source_20_Text">hgag_movana</text:span> vedi <text:a xlink:type="simple" xlink:href="#__RefHeading___altre_opzioni_3" text:style-name="Local_20_link" text:visited-style-name="Visited_20_Local_20_Link">sezione altre opzioni</text:a> dei parametri di lancio.</text:p>
      <text:p text:style-name="Text_20_body"><draw:frame draw:style-name="media" draw:name="14" text:anchor-type="as-char" draw:z-index="14" svg:width="31.935208333333cm" style:rel-width="100%" svg:height="15.39875cm" style:rel-height="scale"><draw:image xlink:href="Pictures/bf932ca382d35ef736da635e74665c3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6T07::13:20</meta:creation-date>
    <dc:creator>Generated</dc:creator>
    <dc:date>2026-08-16T07::13:20</dc:date>
    <dc:language>en-US</dc:language>
    <meta:editing-cycles>1</meta:editing-cycles>
    <meta:editing-duration>PT0S</meta:editing-duration>
    <dc:title>documentazione:utility:ax_flusso_contabile_scm</dc:title>
  </office:meta>
</office:document-meta>
</file>